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4e7fbb4cc43f48e106a14bb812f037.png"/>
  <manifest:file-entry manifest:media-type="image/png" manifest:full-path="Pictures/26a9c095836947dfd20e3f0707a6b740.png"/>
  <manifest:file-entry manifest:media-type="image/png" manifest:full-path="Pictures/db2f76452ae40c140af2bdbf06c6d096.png"/>
  <manifest:file-entry manifest:media-type="image/png" manifest:full-path="Pictures/7bbbcec5dacd17c30fcf17c9fffd1240.png"/>
  <manifest:file-entry manifest:media-type="image/png" manifest:full-path="Pictures/f1a9baad67d932c90179527232b59cd2.png"/>
  <manifest:file-entry manifest:media-type="image/png" manifest:full-path="Pictures/4342a97ed9ced2cde996b185d2a81308.png"/>
  <manifest:file-entry manifest:media-type="image/png" manifest:full-path="Pictures/a54905d9629160d5f20d3ff04589be8a.png"/>
  <manifest:file-entry manifest:media-type="image/png" manifest:full-path="Pictures/a2f506f88bbe8bd1a293ca40c8c390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repartitiongeographique"/><text:bookmark-start text:name="__RefHeading___repartition_geographique_1"/><text:bookmark-start text:name="repartition_geographique"/>RÉPARTITION GÉOGRAPHIQUE<text:bookmark-end text:name="__RefHeading___repartition_geographique_1"/><text:bookmark-end text:name="repartition_geographique"/></text:h>
      <text:p text:style-name="Text_20_body">• <text:span text:style-name="Strong_20_Emphasis"><text:span text:style-name="">Description générale : </text:span></text:span> <text:line-break/>
Rapport quantitatif chiffré historique des entrées et des sorties de marchandises.<text:line-break/>
L'étude permet de mettre en perspective géographique les indicateurs volume d'affaires, chiffre d'affaire.<text:line-break/>
Tout en les comparant avec d’autres zones géographique (pays, régions etc..).<text:line-break/>
Pour les entrées c'est toujours l'adresse du fournisseur qui fait foi. (Pays de provenance, pas d'origine.)<text:line-break/>
Pour les sorties c'est toujours l'adresse du client destinataire qui fait foi.<text:line-break/>
Plus souvent utilisé pour l'étude du potentiel de ventes :<text:line-break/>
Les ventes directes (Factures Comptant ou LISA) sont comptabilisées, mais attention,<text:line-break/>
Si l'adresse du tiers acheteur n'est pas renseignée (Clients Divers) cela compte pour le département du site de vente.<text:line-break/>
Possibilité d'analyse en filtrant qu'un ou plusieurs type de pièces. (Donc sans les Factures LISA par exemple).<text:line-break/>
Cela peut aussi démontrer la forte consommation de vente d'engrais sur une régio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Mesure du développement des ventes par départem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ype de répartition </text:p>
          </table:table-cell>
          <table:table-cell office:value-type="string" table:style-name="tablecell">
            <text:p text:style-name="tablealignleft"> Mondiale, CEE, Régionale, Départementale, Communale. </text:p>
          </table:table-cell>
        </table:table-row>
        <table:table-row>
          <table:table-cell office:value-type="string" table:style-name="tableheader">
            <text:p text:style-name="Table_20_Heading"> Cartographie directe </text:p>
          </table:table-cell>
          <table:table-cell office:value-type="string" table:style-name="tablecell">
            <text:p text:style-name="tablealignleft"> Case à cocher pour accéder à la carte sans passer par la répartition. </text:p>
          </table:table-cell>
        </table:table-row>
        <table:table-row>
          <table:table-cell office:value-type="string" table:style-name="tableheader">
            <text:p text:style-name="Table_20_Heading"> Type de donnée </text:p>
          </table:table-cell>
          <table:table-cell office:value-type="string" table:style-name="tablecell">
            <text:p text:style-name="tablealignleft"> Chiffre Affaires HT, Chiffre Affaires TTC, Volume Affaires, Quantité Livrées ou commandées. (Achats ou ventes).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ATC, ATC principal, Fabricant, Groupe, Périodicité, Tiers, Type de tiers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s à terme, Avoir comptants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achat ou vente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repartition_mondiale_du_chiffre_affaires_par_pays_2"/><text:bookmark-start text:name="repartition_mondiale_du_chiffre_affaires_par_pays"/>Répartition mondiale du Chiffre Affaires par pays<text:bookmark-end text:name="__RefHeading___repartition_mondiale_du_chiffre_affaires_par_pays_2"/><text:bookmark-end text:name="repartition_mondiale_du_chiffre_affaires_par_pays"/></text:h>
      <text:p text:style-name="Text_20_body">
<draw:frame draw:style-name="media" draw:name="0" text:anchor-type="as-char" draw:z-index="0" svg:width="29.765625cm" style:rel-width="100%" svg:height="21.166666666667cm" style:rel-height="scale"><draw:image xlink:href="Pictures/604e7fbb4cc43f48e106a14bb812f037.png" xlink:type="simple" xlink:show="embed" xlink:actuate="onLoad"/></draw:frame></text:p>
      <text:h text:style-name="Heading_20_3" text:outline-level="3"><text:bookmark-start text:name="__RefHeading___visuel_cartographie_du_chiffre_affaires_mondial_par_pays_3"/><text:bookmark-start text:name="visuel_cartographie_du_chiffre_affaires_mondial_par_pays"/>visuel cartographie du Chiffre Affaires mondial par pays<text:bookmark-end text:name="__RefHeading___visuel_cartographie_du_chiffre_affaires_mondial_par_pays_3"/><text:bookmark-end text:name="visuel_cartographie_du_chiffre_affaires_mondial_par_pays"/></text:h>
      <text:p text:style-name="Text_20_body">
<draw:frame draw:style-name="media" draw:name="1" text:anchor-type="as-char" draw:z-index="1" svg:width="20.928541666667cm" style:rel-width="100%" svg:height="21.722291666667cm" style:rel-height="scale"><draw:image xlink:href="Pictures/26a9c095836947dfd20e3f0707a6b740.png" xlink:type="simple" xlink:show="embed" xlink:actuate="onLoad"/></draw:frame></text:p>
      <text:h text:style-name="Heading_20_3" text:outline-level="3"><text:bookmark-start text:name="__RefHeading___repartition_cee_du_chiffre_affaires_par_pays_4"/><text:bookmark-start text:name="repartition_cee_du_chiffre_affaires_par_pays"/>Répartition CEE du Chiffre Affaires par pays<text:bookmark-end text:name="__RefHeading___repartition_cee_du_chiffre_affaires_par_pays_4"/><text:bookmark-end text:name="repartition_cee_du_chiffre_affaires_par_pays"/></text:h>
      <text:p text:style-name="Text_20_body">
<draw:frame draw:style-name="media" draw:name="2" text:anchor-type="as-char" draw:z-index="2" svg:width="29.580416666667cm" style:rel-width="100%" svg:height="19.499791666667cm" style:rel-height="scale"><draw:image xlink:href="Pictures/db2f76452ae40c140af2bdbf06c6d096.png" xlink:type="simple" xlink:show="embed" xlink:actuate="onLoad"/></draw:frame></text:p>
      <text:h text:style-name="Heading_20_3" text:outline-level="3"><text:bookmark-start text:name="__RefHeading___visuel_cartographie_du_chiffre_affaires_ue_par_pays_5"/><text:bookmark-start text:name="visuel_cartographie_du_chiffre_affaires_ue_par_pays"/>visuel cartographie du Chiffre Affaires UE par pays<text:bookmark-end text:name="__RefHeading___visuel_cartographie_du_chiffre_affaires_ue_par_pays_5"/><text:bookmark-end text:name="visuel_cartographie_du_chiffre_affaires_ue_par_pays"/></text:h>
      <text:p text:style-name="Text_20_body">
<draw:frame draw:style-name="media" draw:name="3" text:anchor-type="as-char" draw:z-index="3" svg:width="18.811875cm" style:rel-width="100%" svg:height="25.029583333333cm" style:rel-height="scale"><draw:image xlink:href="Pictures/7bbbcec5dacd17c30fcf17c9fffd1240.png" xlink:type="simple" xlink:show="embed" xlink:actuate="onLoad"/></draw:frame></text:p>
      <text:h text:style-name="Heading_20_3" text:outline-level="3"><text:bookmark-start text:name="__RefHeading___repartition_nationale_du_chiffre_affaires_par_region_6"/><text:bookmark-start text:name="repartition_nationale_du_chiffre_affaires_par_region"/>Répartition Nationale du Chiffre Affaires par région<text:bookmark-end text:name="__RefHeading___repartition_nationale_du_chiffre_affaires_par_region_6"/><text:bookmark-end text:name="repartition_nationale_du_chiffre_affaires_par_region"/></text:h>
      <text:p text:style-name="Text_20_body">
<draw:frame draw:style-name="media" draw:name="4" text:anchor-type="as-char" draw:z-index="4" svg:width="29.845cm" style:rel-width="100%" svg:height="21.166666666667cm" style:rel-height="scale"><draw:image xlink:href="Pictures/f1a9baad67d932c90179527232b59cd2.png" xlink:type="simple" xlink:show="embed" xlink:actuate="onLoad"/></draw:frame></text:p>
      <text:h text:style-name="Heading_20_3" text:outline-level="3"><text:bookmark-start text:name="__RefHeading___visuel_cartographie_du_chiffre_affaires_national_par_region_7"/><text:bookmark-start text:name="visuel_cartographie_du_chiffre_affaires_national_par_region"/>visuel cartographie du Chiffre Affaires national par région<text:bookmark-end text:name="__RefHeading___visuel_cartographie_du_chiffre_affaires_national_par_region_7"/><text:bookmark-end text:name="visuel_cartographie_du_chiffre_affaires_national_par_region"/></text:h>
      <text:p text:style-name="Text_20_body">
<draw:frame draw:style-name="media" draw:name="5" text:anchor-type="as-char" draw:z-index="5" svg:width="18.7325cm" style:rel-width="100%" svg:height="24.976666666667cm" style:rel-height="scale"><draw:image xlink:href="Pictures/4342a97ed9ced2cde996b185d2a81308.png" xlink:type="simple" xlink:show="embed" xlink:actuate="onLoad"/></draw:frame></text:p>
      <text:h text:style-name="Heading_20_3" text:outline-level="3"><text:bookmark-start text:name="__RefHeading___repartition_nationale_du_chiffre_affaires_par_departement_8"/><text:bookmark-start text:name="repartition_nationale_du_chiffre_affaires_par_departement"/>Répartition Nationale du Chiffre Affaires par département<text:bookmark-end text:name="__RefHeading___repartition_nationale_du_chiffre_affaires_par_departement_8"/><text:bookmark-end text:name="repartition_nationale_du_chiffre_affaires_par_departement"/></text:h>
      <text:p text:style-name="Text_20_body">
<draw:frame draw:style-name="media" draw:name="6" text:anchor-type="as-char" draw:z-index="6" svg:width="29.765625cm" style:rel-width="100%" svg:height="21.166666666667cm" style:rel-height="scale"><draw:image xlink:href="Pictures/a54905d9629160d5f20d3ff04589be8a.png" xlink:type="simple" xlink:show="embed" xlink:actuate="onLoad"/></draw:frame></text:p>
      <text:h text:style-name="Heading_20_3" text:outline-level="3"><text:bookmark-start text:name="__RefHeading___repartition_du_chiffre_affaires_par_commune_pour_1_departement_9"/><text:bookmark-start text:name="repartition_du_chiffre_affaires_par_commune_pour_1_departement"/>Répartition du Chiffre Affaires par commune pour 1 département<text:bookmark-end text:name="__RefHeading___repartition_du_chiffre_affaires_par_commune_pour_1_departement_9"/><text:bookmark-end text:name="repartition_du_chiffre_affaires_par_commune_pour_1_departement"/></text:h>
      <text:h text:style-name="Heading_20_4" text:outline-level="4"><text:bookmark-start text:name="__RefHeading___la_colonne_sans_intitule_correspond_aux_adresses_non_referencees_dans_les_pieces_lisa_10"/><text:bookmark-start text:name="la_colonne_sans_intitule_correspond_aux_adresses_non_referencees_dans_les_pieces_lisa"/>La colonne sans intitulé correspond aux Adresses Non référencées dans les pièces LISA.<text:bookmark-end text:name="__RefHeading___la_colonne_sans_intitule_correspond_aux_adresses_non_referencees_dans_les_pieces_lisa_10"/><text:bookmark-end text:name="la_colonne_sans_intitule_correspond_aux_adresses_non_referencees_dans_les_pieces_lisa"/></text:h>
      <text:h text:style-name="Heading_20_4" text:outline-level="4"><text:bookmark-start text:name="__RefHeading___elles_sont_rattachees_par_defaut_au_departement_du_site_91_essonne_11"/><text:bookmark-start text:name="elles_sont_rattachees_par_defaut_au_departement_du_site_91_essonne"/>Elles sont rattachées par défaut au département du site (91 Essonne)<text:bookmark-end text:name="__RefHeading___elles_sont_rattachees_par_defaut_au_departement_du_site_91_essonne_11"/><text:bookmark-end text:name="elles_sont_rattachees_par_defaut_au_departement_du_site_91_essonne"/></text:h>
      <text:p text:style-name="Text_20_body">
<draw:frame draw:style-name="media" draw:name="7" text:anchor-type="as-char" draw:z-index="7" svg:width="29.792083333333cm" style:rel-width="100%" svg:height="21.166666666667cm" style:rel-height="scale"><draw:image xlink:href="Pictures/a2f506f88bbe8bd1a293ca40c8c39015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Groupe article, sous groupes, Détail cartographi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7:45</meta:creation-date>
    <dc:creator>Generated</dc:creator>
    <dc:date>2026-08-13T20::07:45</dc:date>
    <dc:language>en-US</dc:language>
    <meta:editing-cycles>1</meta:editing-cycles>
    <meta:editing-duration>PT0S</meta:editing-duration>
    <dc:title>wiki:editions:catalog:statistiquesappro_repartitiongeographique</dc:title>
  </office:meta>
</office:document-meta>
</file>