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329d5d9b937d99f3bcbcec788d5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statistiquemultiperiode"/><text:bookmark-start text:name="__RefHeading___statistique_multi_periodes_1"/><text:bookmark-start text:name="statistique_multi_periodes"/>STATISTIQUE MULTI PÉRIODES<text:bookmark-end text:name="__RefHeading___statistique_multi_periodes_1"/><text:bookmark-end text:name="statistique_multi_periodes"/></text:h>
      <text:p text:style-name="Text_20_body">• <text:span text:style-name="Strong_20_Emphasis"><text:span text:style-name="">Description générale : </text:span></text:span> <text:line-break/>
Rapport quantitatif et chiffré avec un découpage de 4 périodes.
Sélection possible du type de données :<text:line-break/>
Chiffre d'affaires ventes Appro = Permet d'estimer l'indicateur du CA N à la hausse par rapport à la même période en N-1 N-2 N-3.<text:line-break/>
Quantités sorties clients mensuelles de janvier à avril = Permet de voir le potentiel des ventes à la hausse ou en léger recul.<text:line-break/>
Quantités commandes clients sur 4 décades = Permet de voir l'augmentation ou la diminution de la demande de produits à court term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e chiffre d'affaires mensuel sur les 4 premiers mois de l'année. 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u au (4 périodes possibles). </text:p>
          </table:table-cell>
        </table:table-row>
        <table:table-row>
          <table:table-cell office:value-type="string" table:style-name="tableheader">
            <text:p text:style-name="Table_20_Heading"> Type de données </text:p>
          </table:table-cell>
          <table:table-cell office:value-type="string" table:style-name="tablecell">
            <text:p text:style-name="tablealignleft"> Chiffre Affaires, Qtes commandées, Qtes Livrées. (Achats ou Ventes). Marges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Entité, Fabricant, Groupe, Type base prix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ATC, ATC principal, Entité, Fabricant, Groupe, Type base prix, Tiers, Type tiers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 à terme, Avoir comptants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vente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. </text:p>
          </table:table-cell>
        </table:table-row>
        <table:table-row>
          <table:table-cell office:value-type="string" table:style-name="tableheader">
            <text:p text:style-name="Table_20_Heading"> Graphique </text:p>
          </table:table-cell>
          <table:table-cell office:value-type="string" table:style-name="tablecell">
            <text:p text:style-name="tablealignleft"> Avec présentation d'un graphiqu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_par_atc_sur_4_periodes_n_n-1_n-2_n-3_2"/><text:bookmark-start text:name="tri_par_atc_sur_4_periodes_n_n-1_n-2_n-3"/>Tri par ATC sur 4 périodes (N , N-1, N-2, N-3)<text:bookmark-end text:name="__RefHeading___tri_par_atc_sur_4_periodes_n_n-1_n-2_n-3_2"/><text:bookmark-end text:name="tri_par_atc_sur_4_periodes_n_n-1_n-2_n-3"/></text:h>
      <text:p text:style-name="Text_20_body"><draw:frame draw:style-name="media" draw:name="0" text:anchor-type="as-char" draw:z-index="0" svg:width="29.739166666667cm" style:rel-width="100%" svg:height="21.166666666667cm" style:rel-height="scale"><draw:image xlink:href="Pictures/6b9329d5d9b937d99f3bcbcec788d509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5</meta:creation-date>
    <dc:creator>Generated</dc:creator>
    <dc:date>2026-08-13T19::26:25</dc:date>
    <dc:language>en-US</dc:language>
    <meta:editing-cycles>1</meta:editing-cycles>
    <meta:editing-duration>PT0S</meta:editing-duration>
    <dc:title>wiki:editions:catalog:statistiquesappro_statistiquemultiperiode</dc:title>
  </office:meta>
</office:document-meta>
</file>