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e3f23e90aef7cba48ec77f85b4910d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appro_valorisationdesventes"/><text:bookmark-start text:name="__RefHeading___valorisation_des_ventes_1"/><text:bookmark-start text:name="valorisation_des_ventes"/>VALORISATION DES VENTES<text:bookmark-end text:name="__RefHeading___valorisation_des_ventes_1"/><text:bookmark-end text:name="valorisation_des_ventes"/></text:h>
      <text:p text:style-name="Text_20_body">• <text:span text:style-name="Strong_20_Emphasis"><text:span text:style-name="">Description générale : </text:span></text:span> <text:line-break/>
Rapport chiffré des ventes en tenant compte des remises accordées aux clients.<text:line-break/>
Le prix de vente est l'indicateur progressif de déploiement.<text:line-break/>
Le périmètre étudié correspondra à une catégorie de produit ou à la marge dégagée par exemple.<text:line-break/>
Cela permettra de fiabiliser et pérenniser le suivi, et d’accompagner le déploiement progressif de la marchandise vendue.<text:line-break/>
Tout dépendra de l'indice des prix sur le marché, du volume de ventes effectuées durant une périod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Valeur chiffrée des ventes d'engrais sur une périod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de pièces et dates de RFC du au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, ATC, ATC principal, Chronologie date pièce, Entité, Fabricant, Groupe, Périodicité, 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rticle, ATC, ATC principal, Chronologie date pièce, Entité, Fabricant, Groupe, Périodicité, Tiers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Hors Article Financier </text:p>
          </table:table-cell>
          <table:table-cell office:value-type="string" table:style-name="tablecell">
            <text:p text:style-name="tablealignleft"> Exclure les articles de nature financier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Montant CA </text:p>
          </table:table-cell>
          <table:table-cell office:value-type="string" table:style-name="tablecell">
            <text:p text:style-name="tablealignleft"> HT ou TTC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Facture vente, Avoir, etc…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client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Filtre d'une ou plusieurs bases prix de nature vente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header">
            <text:p text:style-name="Table_20_Heading"> Affaire </text:p>
          </table:table-cell>
          <table:table-cell office:value-type="string" table:style-name="tablecell">
            <text:p text:style-name="tablealignleft"> Filtre d'une affaire en particulier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4" text:outline-level="4"><text:bookmark-start text:name="__RefHeading___niveau_de_detail_2_trie_par_article_pour_un_client_et_un_groupe_de_produits_2"/><text:bookmark-start text:name="niveau_de_detail_2_trie_par_article_pour_un_client_et_un_groupe_de_produits"/>Niveau de détail 2 trié par article pour un client et un groupe de produits<text:bookmark-end text:name="__RefHeading___niveau_de_detail_2_trie_par_article_pour_un_client_et_un_groupe_de_produits_2"/><text:bookmark-end text:name="niveau_de_detail_2_trie_par_article_pour_un_client_et_un_groupe_de_produits"/></text:h>
      <text:h text:style-name="Heading_20_4" text:outline-level="4"><text:bookmark-start text:name="__RefHeading___ventes_de_2015_et_rfc_de_janvier_2016_3"/><text:bookmark-start text:name="ventes_de_2015_et_rfc_de_janvier_2016"/>Ventes de 2015 et RFC de janvier 2016<text:bookmark-end text:name="__RefHeading___ventes_de_2015_et_rfc_de_janvier_2016_3"/><text:bookmark-end text:name="ventes_de_2015_et_rfc_de_janvier_2016"/></text:h>
      <text:p text:style-name="Text_20_body"><draw:frame draw:style-name="media" draw:name="0" text:anchor-type="as-char" draw:z-index="0" svg:width="29.845cm" style:rel-width="100%" svg:height="16.51cm" style:rel-height="scale"><draw:image xlink:href="Pictures/6ae3f23e90aef7cba48ec77f85b4910d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1" text:anchor-type="as-char" draw:z-index="1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2" text:anchor-type="as-char" draw:z-index="2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03</meta:creation-date>
    <dc:creator>Generated</dc:creator>
    <dc:date>2026-08-13T19::23:03</dc:date>
    <dc:language>en-US</dc:language>
    <meta:editing-cycles>1</meta:editing-cycles>
    <meta:editing-duration>PT0S</meta:editing-duration>
    <dc:title>wiki:editions:catalog:statistiquesappro_valorisationdesventes</dc:title>
  </office:meta>
</office:document-meta>
</file>