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b4ffde0e9f5dc42d31182e7f3922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cereale_analysecommerciale"/><text:bookmark-start text:name="__RefHeading___analyse_commerciale_1"/><text:bookmark-start text:name="analyse_commerciale"/>ANALYSE COMMERCIALE<text:bookmark-end text:name="__RefHeading___analyse_commerciale_1"/><text:bookmark-end text:name="analyse_commerciale"/></text:h>
      <text:p text:style-name="Text_20_body">• <text:span text:style-name="Strong_20_Emphasis"><text:span text:style-name="">Description générale : </text:span></text:span> <text:line-break/>
Rapport financier des ventes Céréale multi acteur.<text:line-break/>
Visualisation de plusieurs tableaux de données qui ont le même total général.<text:line-break/>
Répartitions des ventes pour une campagne.<text:line-break/>
Présentation sous forme de divers graphiques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Présenter la Synthèse annuelle du Chiffre d'Affaires des ventes.<text:line-break/><text:line-break/>• **&lt;fc #008080&gt;Paramètres de sélection : &lt;/fc&gt;** \\</text:p>
      <text:p text:style-name="Text_20_body">^ Campagne | Année de récolte. |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ontant CA </text:p>
          </table:table-cell>
          <table:table-cell office:value-type="string" table:style-name="tablecell">
            <text:p text:style-name="tablealignleft"> HT ou TTC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
<draw:frame draw:style-name="media" draw:name="0" text:anchor-type="as-char" draw:z-index="0" svg:width="16.853958333333cm" svg:height="23.891875cm"><draw:image xlink:href="Pictures/01b4ffde0e9f5dc42d31182e7f3922e5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5:09</meta:creation-date>
    <dc:creator>Generated</dc:creator>
    <dc:date>2026-08-13T19::25:09</dc:date>
    <dc:language>en-US</dc:language>
    <meta:editing-cycles>1</meta:editing-cycles>
    <meta:editing-duration>PT0S</meta:editing-duration>
    <dc:title>wiki:editions:catalog:statistiquescereale_analysecommerciale</dc:title>
  </office:meta>
</office:document-meta>
</file>