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ff80efe80461758d5b0890849393a3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cereale_analysedesachats"/><text:bookmark-start text:name="__RefHeading___analyse_des_achats_1"/><text:bookmark-start text:name="analyse_des_achats"/>ANALYSE DES ACHATS<text:bookmark-end text:name="__RefHeading___analyse_des_achats_1"/><text:bookmark-end text:name="analyse_des_achats"/></text:h>
      <text:p text:style-name="Text_20_body">• <text:span text:style-name="Strong_20_Emphasis"><text:span text:style-name="">Description générale : </text:span></text:span> <text:line-break/>
Rapport financier des achats Céréale avec notion de régime de taxe.<text:line-break/>
Distinguez les dépenses liées aux producteurs de céréales sur marché français ou hors de France (Importation de pays étrangés).<text:line-break/>
Permet d'identifier plusieurs niveaux de précision :<text:line-break/>
Chiffrage du Hors taxe par Groupe céréale ou par d'autres catégories.<text:line-break/>
Visualisation des achats de tous les marchés apporteurs ou sur un marché bien déterminé (Achats intracommunautaires par exemple)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cumul HT des achats céréales issus de pays CEE hors Franc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Céréale, Périodicité, Groupe, Régime de taxe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Céréale, Périodicité, Groupe, Régime de taxe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Régime de taxe </text:p>
          </table:table-cell>
          <table:table-cell office:value-type="string" table:style-name="tablecell">
            <text:p text:style-name="tablealignleft"> Filtre d'un ou plusieurs régimes, (France, Intracom achats, etc…)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apporteur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de_detail_1_trie_par_tiers_pour_intracom_achat_2"/><text:bookmark-start text:name="niveau_de_detail_1_trie_par_tiers_pour_intracom_achat"/>Niveau de détail 1 trié par tiers pour Intracom Achat<text:bookmark-end text:name="__RefHeading___niveau_de_detail_1_trie_par_tiers_pour_intracom_achat_2"/><text:bookmark-end text:name="niveau_de_detail_1_trie_par_tiers_pour_intracom_achat"/></text:h>
      <text:p text:style-name="Text_20_body"><draw:frame draw:style-name="media" draw:name="0" text:anchor-type="as-char" draw:z-index="0" svg:width="21.007916666667cm" style:rel-width="100%" svg:height="9.0752083333333cm" style:rel-height="scale"><draw:image xlink:href="Pictures/c1ff80efe80461758d5b0890849393a3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1" text:anchor-type="as-char" draw:z-index="1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2" text:anchor-type="as-char" draw:z-index="2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7:27</meta:creation-date>
    <dc:creator>Generated</dc:creator>
    <dc:date>2026-08-13T19::27:27</dc:date>
    <dc:language>en-US</dc:language>
    <meta:editing-cycles>1</meta:editing-cycles>
    <meta:editing-duration>PT0S</meta:editing-duration>
    <dc:title>wiki:editions:catalog:statistiquescereale_analysedesachats</dc:title>
  </office:meta>
</office:document-meta>
</file>