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bfa5ba2ef0c5588393d36873e8e241.png"/>
  <manifest:file-entry manifest:media-type="image/png" manifest:full-path="Pictures/8cb8dd19eb59a6b65189159444c931d8.png"/>
  <manifest:file-entry manifest:media-type="image/png" manifest:full-path="Pictures/4af3da31ab5f70c037ef6623c076166b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cereale_analysedesventes"/><text:bookmark-start text:name="__RefHeading___analyse_des_ventes_1"/><text:bookmark-start text:name="analyse_des_ventes"/>ANALYSE DES VENTES<text:bookmark-end text:name="__RefHeading___analyse_des_ventes_1"/><text:bookmark-end text:name="analyse_des_ventes"/></text:h>
      <text:p text:style-name="Text_20_body">• <text:span text:style-name="Strong_20_Emphasis"><text:span text:style-name="">Description générale : </text:span></text:span> <text:line-break/>
Rapport financier des ventes Céréale avec notion de régime de taxe.<text:line-break/>
Distinguez les recettes liées aux clients sur le marché français et hors de France.<text:line-break/>
Permet d'identifier plusieurs niveaux de précision :<text:line-break/>
Chiffrage Hors taxe par groupe céréale ou par autres catégories.<text:line-break/>
Visualisation des ventes de tous les marchés ou sur un marché bien déterminé (Ventes intracommunautaires par exemple)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cumul TVA des factures vente céréal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s pièces du au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, ATC principal, Céréale, Périodicité, Groupe, Régime de taxe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TC, ATC principal, Céréale, Périodicité, Groupe, Régime de taxe, Tiers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de céréale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Régime de taxe </text:p>
          </table:table-cell>
          <table:table-cell office:value-type="string" table:style-name="tablecell">
            <text:p text:style-name="tablealignleft"> France, Intracom vente, etc…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niveau_de_detail_1_trie_par_type_de_marche_2"/><text:bookmark-start text:name="niveau_de_detail_1_trie_par_type_de_marche"/>Niveau de détail 1 trié par type de marché<text:bookmark-end text:name="__RefHeading___niveau_de_detail_1_trie_par_type_de_marche_2"/><text:bookmark-end text:name="niveau_de_detail_1_trie_par_type_de_marche"/></text:h>
      <text:p text:style-name="Text_20_body">
<draw:frame draw:style-name="media" draw:name="0" text:anchor-type="as-char" draw:z-index="0" svg:width="20.955cm" style:rel-width="100%" svg:height="9.8160416666667cm" style:rel-height="scale"><draw:image xlink:href="Pictures/b1bfa5ba2ef0c5588393d36873e8e241.png" xlink:type="simple" xlink:show="embed" xlink:actuate="onLoad"/></draw:frame> <text:line-break/></text:p>
      <text:h text:style-name="Heading_20_4" text:outline-level="4"><text:bookmark-start text:name="__RefHeading___niveau_de_detail_1_trie_par_type_de_tiers_pour_regime_suspension_de_taxes_._tri_n_2_par_tiers_3"/><text:bookmark-start text:name="niveau_de_detail_1_trie_par_type_de_tiers_pour_regime_suspension_de_taxes_._tri_n_2_par_tiers"/>Niveau de détail 1 trié par type de tiers pour Régime 'Suspension de taxes'. Tri N°2 par tiers<text:bookmark-end text:name="__RefHeading___niveau_de_detail_1_trie_par_type_de_tiers_pour_regime_suspension_de_taxes_._tri_n_2_par_tiers_3"/><text:bookmark-end text:name="niveau_de_detail_1_trie_par_type_de_tiers_pour_regime_suspension_de_taxes_._tri_n_2_par_tiers"/></text:h>
      <text:p text:style-name="Text_20_body">
<draw:frame draw:style-name="media" draw:name="1" text:anchor-type="as-char" draw:z-index="1" svg:width="20.955cm" style:rel-width="100%" svg:height="10.768541666667cm" style:rel-height="scale"><draw:image xlink:href="Pictures/8cb8dd19eb59a6b65189159444c931d8.png" xlink:type="simple" xlink:show="embed" xlink:actuate="onLoad"/></draw:frame></text:p>
      <text:h text:style-name="Heading_20_4" text:outline-level="4"><text:bookmark-start text:name="__RefHeading___niveau_de_detail_2_trie_par_type_de_tiers_pour_regime_suspension_de_taxes_._tri_n_2_par_tiers_4"/><text:bookmark-start text:name="niveau_de_detail_2_trie_par_type_de_tiers_pour_regime_suspension_de_taxes_._tri_n_2_par_tiers"/>Niveau de détail 2 trié par type de tiers pour Régime 'Suspension de taxes'. Tri N°2 par tiers<text:bookmark-end text:name="__RefHeading___niveau_de_detail_2_trie_par_type_de_tiers_pour_regime_suspension_de_taxes_._tri_n_2_par_tiers_4"/><text:bookmark-end text:name="niveau_de_detail_2_trie_par_type_de_tiers_pour_regime_suspension_de_taxes_._tri_n_2_par_tiers"/></text:h>
      <text:p text:style-name="Text_20_body">
<draw:frame draw:style-name="media" draw:name="2" text:anchor-type="as-char" draw:z-index="2" svg:width="29.659791666667cm" style:rel-width="100%" svg:height="12.752916666667cm" style:rel-height="scale"><draw:image xlink:href="Pictures/4af3da31ab5f70c037ef6623c076166b.png" xlink:type="simple" xlink:show="embed" xlink:actuate="onLoad"/></draw:frame></text:p>
      <text:p text:style-name="Text_20_body">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3" text:anchor-type="as-char" draw:z-index="3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4" text:anchor-type="as-char" draw:z-index="4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7" text:anchor-type="as-char" draw:z-index="7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8" text:anchor-type="as-char" draw:z-index="8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36</meta:creation-date>
    <dc:creator>Generated</dc:creator>
    <dc:date>2026-08-13T19::23:36</dc:date>
    <dc:language>en-US</dc:language>
    <meta:editing-cycles>1</meta:editing-cycles>
    <meta:editing-duration>PT0S</meta:editing-duration>
    <dc:title>wiki:editions:catalog:statistiquescereale_analysedesventes</dc:title>
  </office:meta>
</office:document-meta>
</file>