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699ad1b5317f11a7f26971b3fe391a.png"/>
  <manifest:file-entry manifest:media-type="image/png" manifest:full-path="Pictures/1ac5962dc8ce051e300b827a9ce320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cereale_echeancierfinancierdescontrats"/><text:bookmark-start text:name="__RefHeading___echeancier_financier_des_contrats_1"/><text:bookmark-start text:name="echeancier_financier_des_contrats"/>ECHÉANCIER FINANCIER DES CONTRATS<text:bookmark-end text:name="__RefHeading___echeancier_financier_des_contrats_1"/><text:bookmark-end text:name="echeancier_financier_des_contrats"/></text:h>
      <text:p text:style-name="Text_20_body">• <text:span text:style-name="Strong_20_Emphasis"><text:span text:style-name="">Description générale : </text:span></text:span> <text:line-break/>
Rapport quantitatif et chiffré des achats contractualisées.<text:line-break/>
Les quantités prises en compte sont uniquement les reliquats de contrats d'achat non soldés.<text:line-break/>
Le découpage périodique est par date d'échéance des contrats.<text:line-break/>
Visualisation soit sous forme de liste classique soit sous forme de tableau croisé.<text:line-break/>
Le montant indique l'estimation du chiffrage hors taxes des futures entrées de céréal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oir le potentiel périodique des contrats avec le reste à facture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agne  </text:p>
          </table:table-cell>
          <table:table-cell office:value-type="string" table:style-name="tablecell">
            <text:p text:style-name="tablealignleft"> Filtre d'une ou plusieurs années de récolte. </text:p>
          </table:table-cell>
        </table:table-row>
        <table:table-row>
          <table:table-cell office:value-type="string" table:style-name="tableheader">
            <text:p text:style-name="Table_20_Heading"> Type d'édition </text:p>
          </table:table-cell>
          <table:table-cell office:value-type="string" table:style-name="tablecell">
            <text:p text:style-name="tablealignleft"> Tableau, Répartition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Céréale, Group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Comptabilisation </text:p>
          </table:table-cell>
          <table:table-cell office:value-type="string" table:style-name="tablecell">
            <text:p text:style-name="tablealignleft"> Quantités non soldées + Quantités reliquats soldées &lt;&gt; Quantités initiales.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Quantités initiales.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Quantités réalisées. </text:p>
          </table:table-cell>
        </table:table-row>
      </table:table>
      <text:p text:style-name="Text_20_body"><text:line-break/></text:p>
      <text:p text:style-name="Text_20_body">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trie_par_groupe_2"/><text:bookmark-start text:name="trie_par_groupe"/>Trié par groupe<text:bookmark-end text:name="__RefHeading___trie_par_groupe_2"/><text:bookmark-end text:name="trie_par_groupe"/></text:h>
      <text:p text:style-name="Text_20_body">
<draw:frame draw:style-name="media" draw:name="0" text:anchor-type="as-char" draw:z-index="0" svg:width="21.060833333333cm" style:rel-width="100%" svg:height="21.166666666667cm" style:rel-height="scale"><draw:image xlink:href="Pictures/fb699ad1b5317f11a7f26971b3fe391a.png" xlink:type="simple" xlink:show="embed" xlink:actuate="onLoad"/></draw:frame></text:p>
      <text:h text:style-name="Heading_20_3" text:outline-level="3"><text:bookmark-start text:name="__RefHeading___repartition_trie_par_groupe_3"/><text:bookmark-start text:name="repartition_trie_par_groupe"/>Répartition trié par groupe<text:bookmark-end text:name="__RefHeading___repartition_trie_par_groupe_3"/><text:bookmark-end text:name="repartition_trie_par_groupe"/></text:h>
      <text:p text:style-name="Text_20_body">
<draw:frame draw:style-name="media" draw:name="1" text:anchor-type="as-char" draw:z-index="1" svg:width="46.222708333333cm" style:rel-width="100%" svg:height="5.9795833333333cm" style:rel-height="scale"><draw:image xlink:href="Pictures/1ac5962dc8ce051e300b827a9ce32033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0:53</meta:creation-date>
    <dc:creator>Generated</dc:creator>
    <dc:date>2026-08-13T20::10:53</dc:date>
    <dc:language>en-US</dc:language>
    <meta:editing-cycles>1</meta:editing-cycles>
    <meta:editing-duration>PT0S</meta:editing-duration>
    <dc:title>wiki:editions:catalog:statistiquescereale_echeancierfinancierdescontrats</dc:title>
  </office:meta>
</office:document-meta>
</file>