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66b52c3e755c6105cabcf314ebdf60.png"/>
  <manifest:file-entry manifest:media-type="image/png" manifest:full-path="Pictures/a168e785091302bce2ff08b3bdf01e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cereale_repartitiongeographique"/><text:bookmark-start text:name="__RefHeading___repartition_geographique_1"/><text:bookmark-start text:name="repartition_geographique"/>RÉPARTITION GÉOGRAPHIQUE<text:bookmark-end text:name="__RefHeading___repartition_geographique_1"/><text:bookmark-end text:name="repartition_geographique"/></text:h>
      <text:p text:style-name="Text_20_body">• <text:span text:style-name="Strong_20_Emphasis"><text:span text:style-name="">Description générale : </text:span></text:span> <text:line-break/>
Rapport quantitatif chiffré historique des entrées et des sorties de céréales.<text:line-break/>
L'étude permet de mettre en perspective géographique les indicateurs volume d'affaires, chiffre d'affaire.<text:line-break/>
Tout en les comparant avec d’autres zones géographique (pays, régions etc..).<text:line-break/>
Pour les entrées c'est toujours l'adresse de l'apporteur qui fait foi. (Pays de provenance, pas d'origine.)<text:line-break/>
Pour les sorties c'est toujours l'adresse du client destinataire qui fait foi.<text:line-break/>
A la vente, si l'adresse du tiers acheteur n'est pas renseignée cela compte pour le département du site de vente.<text:line-break/>
Ayant la possibilité d'analyse en filtrant qu'un ou plusieurs type de pièces et d'autres acteurs tel que Type tiers Agriculteur;<text:line-break/>
On peut voir l'impact de production de certaines variétés de céréale sur un département.<text:line-break/>
Cela montre aussi le potentiel d'achat aux producteurs céréaliers et la continuité du rendement agricole d'une région.<text:line-break/></text:p>
      <text:p text:style-name="Text_20_body">• <text:span text:style-name="Strong_20_Emphasis"><text:span text:style-name="">Cas d'utilisation : </text:span></text:span> <text:line-break/>
Mesure du développement de productions céréalières d'une région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ates des pièces du au. </text:p>
          </table:table-cell>
        </table:table-row>
        <table:table-row>
          <table:table-cell office:value-type="string" table:style-name="tableheader">
            <text:p text:style-name="Table_20_Heading"> Type de répartition </text:p>
          </table:table-cell>
          <table:table-cell office:value-type="string" table:style-name="tablecell">
            <text:p text:style-name="tablealignleft"> Mondiale, CEE, Régionale, Départementale, Communale. </text:p>
          </table:table-cell>
        </table:table-row>
        <table:table-row>
          <table:table-cell office:value-type="string" table:style-name="tableheader">
            <text:p text:style-name="Table_20_Heading"> Cartographie directe </text:p>
          </table:table-cell>
          <table:table-cell office:value-type="string" table:style-name="tablecell">
            <text:p text:style-name="tablealignleft"> Case à cocher pour accéder à la carte sans passer par la répartition. </text:p>
          </table:table-cell>
        </table:table-row>
        <table:table-row>
          <table:table-cell office:value-type="string" table:style-name="tableheader">
            <text:p text:style-name="Table_20_Heading"> Type de donnée </text:p>
          </table:table-cell>
          <table:table-cell office:value-type="string" table:style-name="tablecell">
            <text:p text:style-name="tablealignleft"> Chiffre Affaires HT, Chiffre Affaires TTC, Volume Affaires, Quantité Livrées ou commandées. (Achats ou ventes).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Céréale, ATC, ATC principal, Groupe, Périodicité, Tiers, Type de tiers. </text:p>
          </table:table-cell>
        </table:table-row>
        <table:table-row>
          <table:table-cell office:value-type="string" table:style-name="tableheader">
            <text:p text:style-name="Table_20_Heading"> Céréale </text:p>
          </table:table-cell>
          <table:table-cell office:value-type="string" table:style-name="tablecell">
            <text:p text:style-name="tablealignleft"> Filtre d'une ou plusieurs variétés de céréale. </text:p>
          </table:table-cell>
        </table:table-row>
        <table:table-row>
          <table:table-cell office:value-type="string" table:style-name="tableheader">
            <text:p text:style-name="Table_20_Heading"> Groupe Céréa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Bordereaux d'apport, Factures vente céréale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tie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achat ou vente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4" text:outline-level="4"><text:bookmark-start text:name="__RefHeading___repartition_mondiale_du_c.a._achats_cereale_trie_par_groupe_2"/><text:bookmark-start text:name="repartition_mondiale_du_c.a._achats_cereale_trie_par_groupe"/>Répartition Mondiale du C.A. Achats céréale trié par groupe<text:bookmark-end text:name="__RefHeading___repartition_mondiale_du_c.a._achats_cereale_trie_par_groupe_2"/><text:bookmark-end text:name="repartition_mondiale_du_c.a._achats_cereale_trie_par_groupe"/></text:h>
      <text:p text:style-name="Text_20_body">
<draw:frame draw:style-name="media" draw:name="0" text:anchor-type="as-char" draw:z-index="0" svg:width="29.712708333333cm" style:rel-width="100%" svg:height="21.166666666667cm" style:rel-height="scale"><draw:image xlink:href="Pictures/cb66b52c3e755c6105cabcf314ebdf60.png" xlink:type="simple" xlink:show="embed" xlink:actuate="onLoad"/></draw:frame></text:p>
      <text:h text:style-name="Heading_20_4" text:outline-level="4"><text:bookmark-start text:name="__RefHeading___repartition_par_communes_du_c.a._achats_cereale_pour_un_departement_trie_par_groupe_3"/><text:bookmark-start text:name="repartition_par_communes_du_c.a._achats_cereale_pour_un_departement_trie_par_groupe"/>Répartition par communes du C.A. Achats céréale pour un département trié par groupe<text:bookmark-end text:name="__RefHeading___repartition_par_communes_du_c.a._achats_cereale_pour_un_departement_trie_par_groupe_3"/><text:bookmark-end text:name="repartition_par_communes_du_c.a._achats_cereale_pour_un_departement_trie_par_groupe"/></text:h>
      <text:p text:style-name="Text_20_body">
<draw:frame draw:style-name="media" draw:name="1" text:anchor-type="as-char" draw:z-index="1" svg:width="43.418125cm" style:rel-width="100%" svg:height="22.119166666667cm" style:rel-height="scale"><draw:image xlink:href="Pictures/a168e785091302bce2ff08b3bdf01edd.png" xlink:type="simple" xlink:show="embed" xlink:actuate="onLoad"/></draw:frame></text:p>
      <text:p text:style-name="Text_20_body"><text:line-break/>
• <text:span text:style-name="Strong_20_Emphasis"><text:span text:style-name="">Lien interactif : </text:span></text:span> <text:line-break/></text:p>
      <text:p text:style-name="Preformatted_20_Text">Détail géographique (les départements d'une région par exemple)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21:24</meta:creation-date>
    <dc:creator>Generated</dc:creator>
    <dc:date>2026-08-13T20::21:24</dc:date>
    <dc:language>en-US</dc:language>
    <meta:editing-cycles>1</meta:editing-cycles>
    <meta:editing-duration>PT0S</meta:editing-duration>
    <dc:title>wiki:editions:catalog:statistiquescereale_repartitiongeographique</dc:title>
  </office:meta>
</office:document-meta>
</file>