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9e1416c8d14bed61c8b5bfdc52cc307.png"/>
  <manifest:file-entry manifest:media-type="image/png" manifest:full-path="Pictures/b217d66316becb7f059df59d86a843d5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statistiquemultiperiode"/><text:bookmark-start text:name="__RefHeading___statistique_multi_periodes_1"/><text:bookmark-start text:name="statistique_multi_periodes"/>STATISTIQUE MULTI PÉRIODES<text:bookmark-end text:name="__RefHeading___statistique_multi_periodes_1"/><text:bookmark-end text:name="statistique_multi_periodes"/></text:h>
      <text:p text:style-name="Text_20_body">• <text:span text:style-name="Strong_20_Emphasis"><text:span text:style-name="">Description générale : </text:span></text:span> <text:line-break/>
Rapport quantitatif et chiffré avec un découpage de 4 périodes.
Sélection possible du type de données :<text:line-break/>
Chiffre d'affaires ventes Appro = Permet d'estimer l'indicateur du CA N à la hausse par rapport à la même période en N-1 N-2 N-3.<text:line-break/>
Quantités sorties clients mensuelles de juillet à octobre = Voir le potentiel des ventes à la hausse ou en léger recul.<text:line-break/>
Quantités achats contractualisées sur Juillet depuis 4 ans = Prévoir l'augmentation ou la diminution du volume pour juillet prochain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es tonnages livrés sur 4 périodes différentes. 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Dates des pièces du au. 4 périodes possibles. </text:p>
          </table:table-cell>
        </table:table-row>
        <table:table-row>
          <table:table-cell office:value-type="string" table:style-name="tableheader">
            <text:p text:style-name="Table_20_Heading"> Type de données </text:p>
          </table:table-cell>
          <table:table-cell office:value-type="string" table:style-name="tablecell">
            <text:p text:style-name="tablealignleft"> Chiffre Affaires, Qtes contractualisées, Qtes Livrées. (Achats ou Ventes). Marges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ATC, ATC principal, Entité, Fabricant, Groupe, Type base prix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Céréale, ATC, ATC principal, Entité, Fabricant, Groupe, Type base prix, Tiers, Type tiers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iltre d'un ou plusieurs type de pièces : Bordereaux d'apports, Factures Vente céréale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. </text:p>
          </table:table-cell>
        </table:table-row>
        <table:table-row>
          <table:table-cell office:value-type="string" table:style-name="tableheader">
            <text:p text:style-name="Table_20_Heading"> Graphique </text:p>
          </table:table-cell>
          <table:table-cell office:value-type="string" table:style-name="tablecell">
            <text:p text:style-name="tablealignleft"> Avec présentation d'un graphiqu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cumuls_quantitatifs_des_ventes_contractualisees_sur_4_periodes_tries_par_groupe_2"/><text:bookmark-start text:name="cumuls_quantitatifs_des_ventes_contractualisees_sur_4_periodes_tries_par_groupe"/>Cumuls quantitatifs des ventes contractualisées sur 4 périodes triés par groupe<text:bookmark-end text:name="__RefHeading___cumuls_quantitatifs_des_ventes_contractualisees_sur_4_periodes_tries_par_groupe_2"/><text:bookmark-end text:name="cumuls_quantitatifs_des_ventes_contractualisees_sur_4_periodes_tries_par_groupe"/></text:h>
      <text:p text:style-name="Text_20_body">
<draw:frame draw:style-name="media" draw:name="0" text:anchor-type="as-char" draw:z-index="0" svg:width="29.792083333333cm" style:rel-width="100%" svg:height="21.034375cm" style:rel-height="scale"><draw:image xlink:href="Pictures/49e1416c8d14bed61c8b5bfdc52cc307.png" xlink:type="simple" xlink:show="embed" xlink:actuate="onLoad"/></draw:frame></text:p>
      <text:h text:style-name="Heading_20_4" text:outline-level="4"><text:bookmark-start text:name="__RefHeading___cumuls_quantitatifs_des_collectes_sur_4_periodes_trie_par_cereale._tri_n_2_par_apporteur_3"/><text:bookmark-start text:name="cumuls_quantitatifs_des_collectes_sur_4_periodes_trie_par_cereale._tri_n_2_par_apporteur"/>Cumuls quantitatifs des collectes sur 4 périodes trié par céréale. Tri N°2 par apporteur<text:bookmark-end text:name="__RefHeading___cumuls_quantitatifs_des_collectes_sur_4_periodes_trie_par_cereale._tri_n_2_par_apporteur_3"/><text:bookmark-end text:name="cumuls_quantitatifs_des_collectes_sur_4_periodes_trie_par_cereale._tri_n_2_par_apporteur"/></text:h>
      <text:p text:style-name="Text_20_body">
<draw:frame draw:style-name="media" draw:name="1" text:anchor-type="as-char" draw:z-index="1" svg:width="29.765625cm" style:rel-width="100%" svg:height="21.087291666667cm" style:rel-height="scale"><draw:image xlink:href="Pictures/b217d66316becb7f059df59d86a843d5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2" text:anchor-type="as-char" draw:z-index="2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3" text:anchor-type="as-char" draw:z-index="3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5:20</meta:creation-date>
    <dc:creator>Generated</dc:creator>
    <dc:date>2026-08-13T19::25:20</dc:date>
    <dc:language>en-US</dc:language>
    <meta:editing-cycles>1</meta:editing-cycles>
    <meta:editing-duration>PT0S</meta:editing-duration>
    <dc:title>wiki:editions:catalog:statistiquescereale_statistiquemultiperiode</dc:title>
  </office:meta>
</office:document-meta>
</file>