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72debececce0445d28bca4e655a39a7.jpg"/>
  <manifest:file-entry manifest:media-type="image/jpeg" manifest:full-path="Pictures/0973576ac9d307c3c3c8d7303409fbb3.jpg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statistiquesmagasin_frequentationmagasin"/>Date de création : 03/10/23<text:line-break/>
Date de Mise à Jour : 03/10/23<text:line-break/>
Version v22.0<text:line-break/></text:span></text:p>
      <text:p text:style-name="Horizontal_20_Line"/>
      <text:h text:style-name="Heading_20_1" text:outline-level="1"><text:bookmark-start text:name="__RefHeading___frequentation_magasin_1"/><text:bookmark-start text:name="frequentation_magasin"/>Fréquentation magasin<text:bookmark-end text:name="__RefHeading___frequentation_magasin_1"/><text:bookmark-end text:name="frequentation_magasin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Rapport d'analyse et d’observation du <text:span text:style-name="Strong_20_Emphasis">panier moyen et de la fréquentation</text:span> des magasins sur une période.<text:line-break/>
Visualisation des <text:span text:style-name="Strong_20_Emphasis">pourcentages de contribution</text:span> de l'acteur périodicité ou groupe de l’activité Appro.<text:line-break/><text:line-break/>
Permet de cibler un chiffre d’affaires de vente sur un rayon par rapport à la saison et à la fréquentation.<text:line-break/>
Estimer la tendance du panier moyen à la hausse ou à la baisse avec la présentation d'un graphique.
<text:line-break/></text:p>
      <text:p text:style-name="Preformatted_20_Text"> Index<text:s text:c="2"/>-&gt;<text:s text:c="2"/>Statistique magasin -&gt;<text:s text:c="2"/>fréquentation magasin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 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ri par                         </text:p>
          </table:table-cell>
          <table:table-cell office:value-type="string" table:style-name="tablecell">
            <text:p text:style-name="tablealignleft"> Entité, Groupe, périodicité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étail fidélités                </text:p>
          </table:table-cell>
          <table:table-cell office:value-type="string" table:style-name="tablecell">
            <text:p text:style-name="tablealignleft"> Visible si tri par <text:span text:style-name="Emphasis">Entité</text:span><text:line-break/>Avec sous tri par type de clients (fidèles ou autre…)                                    </text:p>
          </table:table-cell>
        </table:table-row>
        <table:table-row>
          <table:table-cell office:value-type="string" table:style-name="tablecell">
            <text:p text:style-name="tablealignleft"> Niveau de détail                </text:p>
          </table:table-cell>
          <table:table-cell office:value-type="string" table:style-name="tablecell">
            <text:p text:style-name="tablealignleft"> Visible si tri par <text:span text:style-name="Emphasis">Groupe</text:span><text:line-break/><text:span text:style-name="Strong_20_Emphasis">1</text:span> : <text:span text:style-name="Strong_20_Emphasis">Total</text:span> pour la période<text:line-break/><text:span text:style-name="Strong_20_Emphasis">2</text:span> : Avec <text:span text:style-name="Strong_20_Emphasis">détail des articles du groupe</text:span>         </text:p>
          </table:table-cell>
        </table:table-row>
        <table:table-row>
          <table:table-cell office:value-type="string" table:style-name="tablecell">
            <text:p text:style-name="tablealignleft"> Période du… au…             </text:p>
          </table:table-cell>
          <table:table-cell office:value-type="string" table:style-name="tablecell">
            <text:p text:style-name="tablealignleft"> Sélectionner la <text:span text:style-name="Strong_20_Emphasis">période de date pièce</text:span> à analyser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ériodicité / Sous périodicité  </text:p>
          </table:table-cell>
          <table:table-cell office:value-type="string" table:style-name="tablecell">
            <text:p text:style-name="tablealignleft"> Visible si tri par <text:span text:style-name="Emphasis">Périodicité</text:span><text:line-break/>Sélectionner les périodicité et sous périodicité à afficher                           </text:p>
          </table:table-cell>
        </table:table-row>
        <table:table-row>
          <table:table-cell office:value-type="string" table:style-name="tablecell">
            <text:p text:style-name="tablealignleft"> Type de pièce                   </text:p>
          </table:table-cell>
          <table:table-cell office:value-type="string" table:style-name="tablecell">
            <text:p text:style-name="tablealignleft"> Filtre sur les types de pièce sélectionnés.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Graphique                       </text:p>
          </table:table-cell>
          <table:table-cell office:value-type="string" table:style-name="tablecell">
            <text:p text:style-name="tablealignleft"> Visible si tri par Entité ou Périodicité.<text:line-break/>A cocher pour afficher un graphique explicatif en plus des données du tableau  </text:p>
          </table:table-cell>
        </table:table-row>
      </table:table>
      <text:p text:style-name="Text_20_body"><text:line-break/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list text:style-name="List_20_1" text:continue-numbering="false">
        <text:list-item>
          <text:p text:style-name="List_20_1_Content_First"> Tri par Entité</text:p>
        </text:list-item>
        <text:list-item>
          <text:p text:style-name="List_20_1_Content"> Tri par Groupe</text:p>
        </text:list-item>
        <text:list-item>
          <text:p text:style-name="List_20_1_Content_Last"> Tri par périodicité</text:p>
        </text:list-item>
      </text:list>
      <text:p text:style-name="Text_20_body"><text:span text:style-name="">Fréquentation des magasins avec panier moyen et montant, par site</text:span><text:line-break/><text:line-break/>
<text:span text:style-name="Strong_20_Emphasis">TRI par entité, avec détail fidélité et graphique</text:span><text:line-break/><text:line-break/>

<text:span text:style-name="">Fréquentation des magasins avec panier moyen et montant, par groupes articles</text:span><text:line-break/><text:line-break/>
<text:span text:style-name="Strong_20_Emphasis">Niveau de détail 2</text:span>

<text:span text:style-name="">Fréquentation des magasins avec panier moyen et montant, par périodes.</text:span><text:line-break/><text:line-break/>
<text:span text:style-name="Strong_20_Emphasis">Fréquentation triée par Trimestre. Tri N°2 par mois</text:span><text:line-break/><text:line-break/>

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                                           </text:p>
          </table:table-cell>
          <table:table-cell office:value-type="string" table:style-name="tableheader">
            <text:p text:style-name="Table_20_Heading"> Descriptif  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0" text:anchor-type="paragraph" draw:z-index="0" svg:width="0.79375cm" svg:height="0.86277173913043cm"><draw:image xlink:href="Pictures/472debececce0445d28bca4e655a39a7.jpg" xlink:type="simple" xlink:show="embed" xlink:actuate="onLoad"/></draw:frame>  </text:p>
          </table:table-cell>
          <table:table-cell office:value-type="string" table:style-name="tablecell">
            <text:p text:style-name="tablealignleft"> Remonte à la périodicité précédente (jusqu'à annuel)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1" text:anchor-type="paragraph" draw:z-index="1" svg:width="0.79375cm" svg:height="0.79375cm"><draw:image xlink:href="Pictures/0973576ac9d307c3c3c8d7303409fbb3.jpg" xlink:type="simple" xlink:show="embed" xlink:actuate="onLoad"/></draw:frame>    </text:p>
          </table:table-cell>
          <table:table-cell office:value-type="string" table:style-name="tablecell">
            <text:p text:style-name="tablealignleft"> Descend à la périodicité suivante (jusqu'à date-heure)  </text:p>
          </table:table-cell>
        </table:table-row>
      </table:table>
      <text:p text:style-name="Text_20_body"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2" text:anchor-type="paragraph" draw:z-index="2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7:41</meta:creation-date>
    <dc:creator>Generated</dc:creator>
    <dc:date>2026-08-13T19::27:41</dc:date>
    <dc:language>en-US</dc:language>
    <meta:editing-cycles>1</meta:editing-cycles>
    <meta:editing-duration>PT0S</meta:editing-duration>
    <dc:title>wiki:editions:catalog:statistiquesmagasin_frequentationmagasin</dc:title>
  </office:meta>
</office:document-meta>
</file>