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magasin_historiquefidelites"/>Date de création : 03/10/23<text:line-break/>
Date de Mise à Jour : 03/10/23<text:line-break/>
Version v22.0<text:line-break/></text:span></text:p>
      <text:p text:style-name="Horizontal_20_Line"/>
      <text:h text:style-name="Heading_20_1" text:outline-level="1"><text:bookmark-start text:name="__RefHeading___historique_fidelites_1"/><text:bookmark-start text:name="historique_fidelites"/>Historique fidélités<text:bookmark-end text:name="__RefHeading___historique_fidelites_1"/><text:bookmark-end text:name="historique_fidelit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chronologique de l'historique des fidélités</text:span>.<text:line-break/>
Permet de visualiser toutes les opérations par tiers liées au programme de fidélité.
<text:line-break/></text:p>
      <text:p text:style-name="Preformatted_20_Text"> Index<text:s text:c="2"/>-&gt;<text:s text:c="2"/>Statistique magasin -&gt;<text:s text:c="2"/>Historique fidélité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puis le…      </text:p>
          </table:table-cell>
          <table:table-cell office:value-type="string" table:style-name="tablecell">
            <text:p text:style-name="tablealignleft"> Sélectionner la <text:span text:style-name="Strong_20_Emphasis">date de début d'analyse</text:span>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</text:p>
          </table:table-cell>
          <table:table-cell office:value-type="string" table:style-name="tablecell">
            <text:p text:style-name="tablealignleft"> Filtre sur les tiers sélectionnés.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'opération  </text:p>
          </table:table-cell>
          <table:table-cell office:value-type="string" table:style-name="tablecell">
            <text:p text:style-name="tablealignleft"> Sélectionner l'opération à analyser (<text:span text:style-name="Strong_20_Emphasis">Chèques fidélité, Factures, reprise de points, tous</text:span>)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h text:style-name="Heading_20_4" text:outline-level="4"><text:bookmark-start text:name="__RefHeading___historique_des_cheques_fidelite_5"/><text:bookmark-start text:name="historique_des_cheques_fidelite"/>Historique des chèques fidélité<text:bookmark-end text:name="__RefHeading___historique_des_cheques_fidelite_5"/><text:bookmark-end text:name="historique_des_cheques_fidelite"/></text:h>
      <text:p text:style-name="Text_20_body">
<text:line-break/></text:p>
      <text:h text:style-name="Heading_20_4" text:outline-level="4"><text:bookmark-start text:name="__RefHeading___historique_des_factures_lisa_6"/><text:bookmark-start text:name="historique_des_factures_lisa"/>Historique des factures LISA<text:bookmark-end text:name="__RefHeading___historique_des_factures_lisa_6"/><text:bookmark-end text:name="historique_des_factures_lisa"/></text:h>
      <text:p text:style-name="Text_20_body">
<text:line-break/></text:p>
      <text:h text:style-name="Heading_20_4" text:outline-level="4"><text:bookmark-start text:name="__RefHeading___historique_des_reprises_de_points_7"/><text:bookmark-start text:name="historique_des_reprises_de_points"/>Historique des reprises de points<text:bookmark-end text:name="__RefHeading___historique_des_reprises_de_points_7"/><text:bookmark-end text:name="historique_des_reprises_de_points"/></text:h>
      <text:p text:style-name="Text_20_body">
<text:line-break/></text:p>
      <text:p text:style-name="Text_20_body"><text:line-break/><text:line-break/></text:p>
      <text:h text:style-name="Heading_20_1" text:outline-level="1"><text:bookmark-start text:name="__RefHeading___liens_interactifs_8"/><text:bookmark-start text:name="liens_interactifs"/>Liens interactifs<text:bookmark-end text:name="__RefHeading___liens_interactifs_8"/><text:bookmark-end text:name="liens_interactifs"/></text:h>
      <text:p text:style-name="Text_20_body">Aucun lien interactif pour cette édition.
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10:18</meta:creation-date>
    <dc:creator>Generated</dc:creator>
    <dc:date>2026-08-13T20::10:18</dc:date>
    <dc:language>en-US</dc:language>
    <meta:editing-cycles>1</meta:editing-cycles>
    <meta:editing-duration>PT0S</meta:editing-duration>
    <dc:title>wiki:editions:catalog:statistiquesmagasin_historiquefidelites</dc:title>
  </office:meta>
</office:document-meta>
</file>