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c6f3067ece782a2e472c217a12cc16.png"/>
  <manifest:file-entry manifest:media-type="image/png" manifest:full-path="Pictures/7aa5b24e1c76ecec593d66581ab9aa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evolution"/><text:bookmark-start text:name="__RefHeading___evolution_des_stocks_1"/><text:bookmark-start text:name="evolution_des_stocks"/>ÉVOLUTION DES STOCKS<text:bookmark-end text:name="__RefHeading___evolution_des_stocks_1"/><text:bookmark-end text:name="evolution_des_stocks"/></text:h>
      <text:p text:style-name="Text_20_body">• <text:span text:style-name="Strong_20_Emphasis"><text:span text:style-name="">Description générale : </text:span></text:span> <text:line-break/>
Tableau croisé quantitatif des stocks valorisés par périodicité.<text:line-break/>
Permet de visualiser l'évolution des stocks dans le temp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isualiser la fluctuation hebdomadaire du stock physique d'un artic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</table:table-row>
        <table:table-row>
          <table:table-cell office:value-type="string" table:style-name="tableheader">
            <text:p text:style-name="Table_20_Heading"> Périodicité </text:p>
          </table:table-cell>
          <table:table-cell office:value-type="string" table:style-name="tablecell">
            <text:p text:style-name="tablealignleft"> Découpage périodique (Trimestriel, Mensuel, Hebdomadaire, etc…). </text:p>
          </table:table-cell>
        </table:table-row>
        <table:table-row>
          <table:table-cell office:value-type="string" table:style-name="tableheader">
            <text:p text:style-name="Table_20_Heading"> Type Stock </text:p>
          </table:table-cell>
          <table:table-cell office:value-type="string" table:style-name="tablecell">
            <text:p text:style-name="tablealignleft"> Stock réel, physique ou dépôt. </text:p>
          </table:table-cell>
        </table:table-row>
        <table:table-row>
          <table:table-cell office:value-type="string" table:style-name="tableheader">
            <text:p text:style-name="Table_20_Heading"> Unité </text:p>
          </table:table-cell>
          <table:table-cell office:value-type="string" table:style-name="tablecell">
            <text:p text:style-name="tablealignleft"> En unité de base, de vente, élémentaire ou en poids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Matière active ou articl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Avec valorisation </text:p>
          </table:table-cell>
          <table:table-cell office:value-type="string" table:style-name="tablecell">
            <text:p text:style-name="tablealignleft"> valeur chiffré du stock en fonction de la base prix sélectionnée. </text:p>
          </table:table-cell>
        </table:table-row>
        <table:table-row>
          <table:table-cell office:value-type="string" table:style-name="tableheader">
            <text:p text:style-name="Table_20_Heading"> Base prix de vente </text:p>
          </table:table-cell>
          <table:table-cell office:value-type="string" table:style-name="tablecell">
            <text:p text:style-name="tablealignleft"> Filtre d'une base prix de nature vente. (Acompte, Catalogue, etc…) </text:p>
          </table:table-cell>
        </table:table-row>
        <table:table-row>
          <table:table-cell office:value-type="string" table:style-name="tableheader">
            <text:p text:style-name="Table_20_Heading"> Dangerosité/ICPE </text:p>
          </table:table-cell>
          <table:table-cell office:value-type="string" table:style-name="tablecell">
            <text:p text:style-name="tablealignleft"> Filtre d'une ou plusieurs classes danger (classe 3, 6, etc…).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Filtre d'une ou plusieurs toxicologies (Nocif, inflammable, etc…). </text:p>
          </table:table-cell>
        </table:table-row>
        <table:table-row>
          <table:table-cell office:value-type="string" table:style-name="tableheader">
            <text:p text:style-name="Table_20_Heading"> Présentation </text:p>
          </table:table-cell>
          <table:table-cell office:value-type="string" table:style-name="tablecell">
            <text:p text:style-name="tablealignleft"> Filtre d'une ou plusieurs présentations (Liquide, poudre etc…)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evolution_des_stocks_physiques_par_mois_2"/><text:bookmark-start text:name="evolution_des_stocks_physiques_par_mois"/>Evolution des stocks physiques par mois<text:bookmark-end text:name="__RefHeading___evolution_des_stocks_physiques_par_mois_2"/><text:bookmark-end text:name="evolution_des_stocks_physiques_par_mois"/></text:h>
      <text:p text:style-name="Text_20_body">
<draw:frame draw:style-name="media" draw:name="0" text:anchor-type="as-char" draw:z-index="0" svg:width="47.995416666667cm" style:rel-width="100%" svg:height="19.949583333333cm" style:rel-height="scale"><draw:image xlink:href="Pictures/ebc6f3067ece782a2e472c217a12cc16.png" xlink:type="simple" xlink:show="embed" xlink:actuate="onLoad"/></draw:frame></text:p>
      <text:h text:style-name="Heading_20_3" text:outline-level="3"><text:bookmark-start text:name="__RefHeading___evolution_des_stocks_physiques_valorises_hebdomadaires_3"/><text:bookmark-start text:name="evolution_des_stocks_physiques_valorises_hebdomadaires"/>Evolution des stocks physiques valorisés hebdomadaires<text:bookmark-end text:name="__RefHeading___evolution_des_stocks_physiques_valorises_hebdomadaires_3"/><text:bookmark-end text:name="evolution_des_stocks_physiques_valorises_hebdomadaires"/></text:h>
      <text:p text:style-name="Text_20_body">
<draw:frame draw:style-name="media" draw:name="1" text:anchor-type="as-char" draw:z-index="1" svg:width="49.318333333333cm" style:rel-width="100%" svg:height="20.558125cm" style:rel-height="scale"><draw:image xlink:href="Pictures/7aa5b24e1c76ecec593d66581ab9aa2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49</meta:creation-date>
    <dc:creator>Generated</dc:creator>
    <dc:date>2026-08-13T19::16:49</dc:date>
    <dc:language>en-US</dc:language>
    <meta:editing-cycles>1</meta:editing-cycles>
    <meta:editing-duration>PT0S</meta:editing-duration>
    <dc:title>wiki:editions:catalog:stocksappro_evolution</dc:title>
  </office:meta>
</office:document-meta>
</file>