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6e9feddb53992492ca1dbe7ab97625.png"/>
  <manifest:file-entry manifest:media-type="image/png" manifest:full-path="Pictures/0518ee272a2758e45d01ab196522dc08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inventaires"/><text:bookmark-start text:name="__RefHeading___inventaires_des_stocks_1"/><text:bookmark-start text:name="inventaires_des_stocks"/>INVENTAIRES DES STOCKS<text:bookmark-end text:name="__RefHeading___inventaires_des_stocks_1"/><text:bookmark-end text:name="inventaires_des_stocks"/></text:h>
      <text:p text:style-name="Text_20_body">• <text:span text:style-name="Strong_20_Emphasis"><text:span text:style-name="">Description générale : </text:span></text:span> <text:line-break/>
Rapport de liste des pièces inventaires dans une période.<text:line-break/>
Permet de visualiser le contenu des articles en stock à la date de l'inventaire.<text:line-break/>
Informations quantitatives du stock physique, avec possibilité de voir l'écart inventorier.</text:p>
      <text:p text:style-name="Text_20_body">• <text:span text:style-name="Strong_20_Emphasis"><text:span text:style-name="">Cas d'utilisation : </text:span></text:span> <text:line-break/></text:p>
      <text:p text:style-name="Preformatted_20_Text">Contrôler les saisies inventaire, visualiser les erreurs de stock liès au vol ou à la cass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Position ligne, Groupe niveau 1, Groupe niveau2. </text:p>
          </table:table-cell>
        </table:table-row>
        <table:table-row>
          <table:table-cell office:value-type="string" table:style-name="tableheader">
            <text:p text:style-name="Table_20_Heading"> Edition cumulée </text:p>
          </table:table-cell>
          <table:table-cell office:value-type="string" table:style-name="tablecell">
            <text:p text:style-name="tablealignleft"> cumulée par article ou avec le détail des matières actives. </text:p>
          </table:table-cell>
        </table:table-row>
        <table:table-row>
          <table:table-cell office:value-type="string" table:style-name="tableheader">
            <text:p text:style-name="Table_20_Heading"> Sans qtes nulles </text:p>
          </table:table-cell>
          <table:table-cell office:value-type="string" table:style-name="tablecell">
            <text:p text:style-name="tablealignleft"> Sans les quantités dont le stock est nul. </text:p>
          </table:table-cell>
        </table:table-row>
        <table:table-row>
          <table:table-cell office:value-type="string" table:style-name="tableheader">
            <text:p text:style-name="Table_20_Heading"> Avec écarts </text:p>
          </table:table-cell>
          <table:table-cell office:value-type="string" table:style-name="tablecell">
            <text:p text:style-name="tablealignleft"> Avec colonne écart de la quantité du stock à l'inventair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2_trie_par_groupe_avec_la_colonne_ecart_2"/><text:bookmark-start text:name="niveau_2_trie_par_groupe_avec_la_colonne_ecart"/>Niveau 2 trié par groupe, avec la colonne 'ECART'<text:bookmark-end text:name="__RefHeading___niveau_2_trie_par_groupe_avec_la_colonne_ecart_2"/><text:bookmark-end text:name="niveau_2_trie_par_groupe_avec_la_colonne_ecart"/></text:h>
      <text:p text:style-name="Text_20_body"><draw:frame draw:style-name="media" draw:name="0" text:anchor-type="as-char" draw:z-index="0" svg:width="29.818541666667cm" style:rel-width="100%" svg:height="11.562291666667cm" style:rel-height="scale"><draw:image xlink:href="Pictures/a26e9feddb53992492ca1dbe7ab97625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33</meta:creation-date>
    <dc:creator>Generated</dc:creator>
    <dc:date>2026-08-13T19::23:33</dc:date>
    <dc:language>en-US</dc:language>
    <meta:editing-cycles>1</meta:editing-cycles>
    <meta:editing-duration>PT0S</meta:editing-duration>
    <dc:title>wiki:editions:catalog:stocksappro_inventaires</dc:title>
  </office:meta>
</office:document-meta>
</file>