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028f171fe2c7c40c0d3da757b5a4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appro_liquidation"/><text:bookmark-start text:name="__RefHeading___liquidation_1"/><text:bookmark-start text:name="liquidation"/>LIQUIDATION<text:bookmark-end text:name="__RefHeading___liquidation_1"/><text:bookmark-end text:name="liquidation"/></text:h>
      <text:p text:style-name="Text_20_body">• <text:span text:style-name="Strong_20_Emphasis"><text:span text:style-name="">Description générale : </text:span></text:span> <text:line-break/>
Rapport de liste d'articles à démarquer et ayant un stock positif.<text:line-break/>
Plus la date de péremption est proche de la date de situation plus la liquidation est importante.<text:line-break/>
Si la date de péremption est antérieure à la date du jour, l'article peut être considéré invendable.<text:line-break/>
Permet d'estimer la dépréciation du stock par le contenu des articles concernés.<text:line-break/>
L'indicateur 'Nombre de jours' est calculé par rapport à la date du jour.<text:line-break/>
<text:line-break/>
• <text:span text:style-name="Strong_20_Emphasis"><text:span text:style-name="">Cas d'utilisation : </text:span></text:span> <text:line-break/></text:p>
      <text:p text:style-name="Preformatted_20_Text">préparer une dévaluation des produits en approche de péremption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Stock </text:p>
          </table:table-cell>
          <table:table-cell office:value-type="string" table:style-name="tablecell">
            <text:p text:style-name="tablealignleft"> Situation à la date du.</text:p>
          </table:table-cell>
        </table:table-row>
        <table:table-row>
          <table:table-cell office:value-type="string" table:style-name="tableheader">
            <text:p text:style-name="Table_20_Heading"> Péremption avant le </text:p>
          </table:table-cell>
          <table:table-cell office:value-type="string" table:style-name="tablecell">
            <text:p text:style-name="tablealignleft"> Date limite pour liquidation. </text:p>
          </table:table-cell>
        </table:table-row>
        <table:table-row>
          <table:table-cell office:value-type="string" table:style-name="tableheader">
            <text:p text:style-name="Table_20_Heading"> Nature Entités </text:p>
          </table:table-cell>
          <table:table-cell office:value-type="string" table:style-name="tablecell">
            <text:p text:style-name="tablealignleft"> Entité Admin, Géo, Sites. </text:p>
          </table:table-cell>
        </table:table-row>
        <table:table-row>
          <table:table-cell office:value-type="string" table:style-name="tableheader">
            <text:p text:style-name="Table_20_Heading"> Sites </text:p>
          </table:table-cell>
          <table:table-cell office:value-type="string" table:style-name="tablecell">
            <text:p text:style-name="tablealignleft"> Filtre d'un ou plusieurs sites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Entité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Matière active prioritaire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Dangerosité/ICPE </text:p>
          </table:table-cell>
          <table:table-cell office:value-type="string" table:style-name="tablecell">
            <text:p text:style-name="tablealignleft"> Filtre d'une ou plusieurs classes danger (classe 3, 6, etc…). </text:p>
          </table:table-cell>
        </table:table-row>
        <table:table-row>
          <table:table-cell office:value-type="string" table:style-name="tableheader">
            <text:p text:style-name="Table_20_Heading"> Toxicologie </text:p>
          </table:table-cell>
          <table:table-cell office:value-type="string" table:style-name="tablecell">
            <text:p text:style-name="tablealignleft"> Filtre d'une ou plusieurs toxicologies (Nocif, inflammable, etc…). </text:p>
          </table:table-cell>
        </table:table-row>
        <table:table-row>
          <table:table-cell office:value-type="string" table:style-name="tableheader">
            <text:p text:style-name="Table_20_Heading"> Présentation </text:p>
          </table:table-cell>
          <table:table-cell office:value-type="string" table:style-name="tablecell">
            <text:p text:style-name="tablealignleft"> Filtre d'une ou plusieurs présentations (Liquide, poudre etc…). </text:p>
          </table:table-cell>
        </table:table-row>
        <table:table-row>
          <table:table-cell office:value-type="string" table:style-name="tableheader">
            <text:p text:style-name="Table_20_Heading"> En Unité </text:p>
          </table:table-cell>
          <table:table-cell office:value-type="string" table:style-name="tablecell">
            <text:p text:style-name="tablealignleft"> Unité de base, de vente, élémentaire ou en poid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Avec N° série </text:p>
          </table:table-cell>
          <table:table-cell office:value-type="string" table:style-name="tablecell">
            <text:p text:style-name="tablealignleft"> Indication des numéros de séri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stock_en_date_du_29042020_trie_par_article_avec_date_peremption_anterieure_au_31122021_2"/><text:bookmark-start text:name="stock_en_date_du_29042020_trie_par_article_avec_date_peremption_anterieure_au_31122021"/>Stock En date du 29/04/2020 trié par article avec date péremption antérieure au 31/12/2021<text:bookmark-end text:name="__RefHeading___stock_en_date_du_29042020_trie_par_article_avec_date_peremption_anterieure_au_31122021_2"/><text:bookmark-end text:name="stock_en_date_du_29042020_trie_par_article_avec_date_peremption_anterieure_au_31122021"/></text:h>
      <text:h text:style-name="Heading_20_4" text:outline-level="4"><text:bookmark-start text:name="__RefHeading___on_remarque_que_certains_articles_ont_depasses_leur_date_limite_3"/><text:bookmark-start text:name="on_remarque_que_certains_articles_ont_depasses_leur_date_limite"/>On remarque que certains articles ont dépassés leur date limite<text:bookmark-end text:name="__RefHeading___on_remarque_que_certains_articles_ont_depasses_leur_date_limite_3"/><text:bookmark-end text:name="on_remarque_que_certains_articles_ont_depasses_leur_date_limite"/></text:h>
      <text:p text:style-name="Text_20_body"><draw:frame draw:style-name="media" draw:name="0" text:anchor-type="as-char" draw:z-index="0" svg:width="20.928541666667cm" style:rel-width="100%" svg:height="16.060208333333cm" style:rel-height="scale"><draw:image xlink:href="Pictures/b1028f171fe2c7c40c0d3da757b5a48d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1</meta:creation-date>
    <dc:creator>Generated</dc:creator>
    <dc:date>2026-08-13T19::23:01</dc:date>
    <dc:language>en-US</dc:language>
    <meta:editing-cycles>1</meta:editing-cycles>
    <meta:editing-duration>PT0S</meta:editing-duration>
    <dc:title>wiki:editions:catalog:stocksappro_liquidation</dc:title>
  </office:meta>
</office:document-meta>
</file>