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ea52debee8b9436f267f6a86158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reapprogroupe"/><text:bookmark-start text:name="__RefHeading___reapprovisionnement_des_stocks_1"/><text:bookmark-start text:name="reapprovisionnement_des_stocks"/>RÉAPPROVISIONNEMENT DES STOCKS<text:bookmark-end text:name="__RefHeading___reapprovisionnement_des_stocks_1"/><text:bookmark-end text:name="reapprovisionnement_des_stocks"/></text:h>
      <text:p text:style-name="Text_20_body">• <text:span text:style-name="Strong_20_Emphasis"><text:span text:style-name="">Description générale : </text:span></text:span> <text:line-break/>
Rapport quantitatif indiquant l'éventuelle nécessité d'un réassort de marchandise.<text:line-break/>
Permet d’éviter les ruptures de stock.<text:line-break/>
Le réapprovisionnement peut être demandé à partir du stock réel.<text:line-break/>
Mais aussi à partir du stock disponible car il est généralement initié par une commande client passée à un fournisseur, .<text:line-break/>
<text:line-break/>
On peut tenir compte du seuil d'alerte pour optimiser les stocks.<text:line-break/>
Le seuil d'alerte c'est la quantité stock de sécurité paramétrable par article.<text:line-break/>
C'est une quantité de produit à avoir en stock en plus du stock minimum qui permet de faire face à une retard éventuel de livraison ou à des ventes supplémentaires durant une période.</text:p>
      <text:p text:style-name="Text_20_body">• <text:span text:style-name="Strong_20_Emphasis"><text:span text:style-name="">Cas d'utilisation : </text:span></text:span> <text:line-break/></text:p>
      <text:p text:style-name="Preformatted_20_Text">Aide à la gestion du réapprovisionnem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produit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Delta ré-appro </text:p>
          </table:table-cell>
          <table:table-cell office:value-type="string" table:style-name="tablecell">
            <text:p text:style-name="tablealignleft"> A partir du stock réel ou du stock disponibl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demande de cotation (pour un fournisseur) </text:p>
          </table:table-cell>
        </table:table-row>
        <table:table-row>
          <table:table-cell office:value-type="string" table:style-name="tableheader">
            <text:p text:style-name="Table_20_Heading"> Forcer Seuil </text:p>
          </table:table-cell>
          <table:table-cell office:value-type="string" table:style-name="tablecell">
            <text:p text:style-name="tablealignleft"> Ne pas tenir compte des seuils de la fiche article. (Forcer à zéro).</text:p>
          </table:table-cell>
        </table:table-row>
        <table:table-row>
          <table:table-cell office:value-type="string" table:style-name="tableheader">
            <text:p text:style-name="Table_20_Heading"> Mvts </text:p>
          </table:table-cell>
          <table:table-cell office:value-type="string" table:style-name="tablecell">
            <text:p text:style-name="tablealignleft"> Prise en compte des articles mouvementés.</text:p>
          </table:table-cell>
        </table:table-row>
        <table:table-row>
          <table:table-cell office:value-type="string" table:style-name="tableheader">
            <text:p text:style-name="Table_20_Heading"> Type Fournisseur </text:p>
          </table:table-cell>
          <table:table-cell office:value-type="string" table:style-name="tablecell">
            <text:p text:style-name="tablealignleft"> Uniquement les fournisseurs principaux.</text:p>
          </table:table-cell>
        </table:table-row>
        <table:table-row>
          <table:table-cell office:value-type="string" table:style-name="tableheader">
            <text:p text:style-name="Table_20_Heading"> Fournisseur </text:p>
          </table:table-cell>
          <table:table-cell office:value-type="string" table:style-name="tablecell">
            <text:p text:style-name="tablealignleft"> Filtre d'un ou plusieurs fournisseu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Détail Mat </text:p>
          </table:table-cell>
          <table:table-cell office:value-type="string" table:style-name="tablecell">
            <text:p text:style-name="tablealignleft"> Détaillé le contenu de la matière active. Valable Uniquement si Type produit est Matière activ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e_par_article_sur_le_stock_disponible_2"/><text:bookmark-start text:name="trie_par_article_sur_le_stock_disponible"/>Trié par article, sur le stock disponible<text:bookmark-end text:name="__RefHeading___trie_par_article_sur_le_stock_disponible_2"/><text:bookmark-end text:name="trie_par_article_sur_le_stock_disponible"/></text:h>
      <text:h text:style-name="Heading_20_5" text:outline-level="5"><text:bookmark-start text:name="__RefHeading___on_remarque_que_la_plupart_des_articles_presents_necessitent_un_re-appro_suite_a_des_commandes_clients_3"/><text:bookmark-start text:name="on_remarque_que_la_plupart_des_articles_presents_necessitent_un_re-appro_suite_a_des_commandes_clients"/>On remarque que La plupart des articles présents nécessitent un ré-appro suite à des commandes clients<text:bookmark-end text:name="__RefHeading___on_remarque_que_la_plupart_des_articles_presents_necessitent_un_re-appro_suite_a_des_commandes_clients_3"/><text:bookmark-end text:name="on_remarque_que_la_plupart_des_articles_presents_necessitent_un_re-appro_suite_a_des_commandes_clients"/></text:h>
      <text:p text:style-name="Text_20_body"><draw:frame draw:style-name="media" draw:name="0" text:anchor-type="as-char" draw:z-index="0" svg:width="29.765625cm" style:rel-width="100%" svg:height="11.456458333333cm" style:rel-height="scale"><draw:image xlink:href="Pictures/91ea52debee8b9436f267f6a86158a9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30</meta:creation-date>
    <dc:creator>Generated</dc:creator>
    <dc:date>2026-08-13T20::55:30</dc:date>
    <dc:language>en-US</dc:language>
    <meta:editing-cycles>1</meta:editing-cycles>
    <meta:editing-duration>PT0S</meta:editing-duration>
    <dc:title>wiki:editions:catalog:stocksappro_reapprogroupe</dc:title>
  </office:meta>
</office:document-meta>
</file>