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c0433a7dcac6e2a30a91f619b6426c.png"/>
  <manifest:file-entry manifest:media-type="image/png" manifest:full-path="Pictures/e85d55ae273fe70b5eba97169799b6d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ocksappro_rotation"/><text:bookmark-start text:name="__RefHeading___rotation_de_stocks_1"/><text:bookmark-start text:name="rotation_de_stocks"/>ROTATION DE STOCKS<text:bookmark-end text:name="__RefHeading___rotation_de_stocks_1"/><text:bookmark-end text:name="rotation_de_stocks"/></text:h>
      <text:p text:style-name="Text_20_body">• <text:span text:style-name="Strong_20_Emphasis"><text:span text:style-name="">Description générale : </text:span></text:span> <text:line-break/>
Rapport indiquant la fréquence à laquelle les stocks sont renouvelés.<text:line-break/>
Il permet de déterminer la performance en matière de gestion des achats, des stocks, et des approvisionnements.<text:line-break/>
Un produit à forte rotation est plus attractif et se vend mieux : le chiffre d’affaires sera donc tiré vers le haut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Aide à la gestion du flux tendu. Anticiper les réapprovisionnements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s pièces de mouvement sortie du au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, code article </text:p>
          </table:table-cell>
        </table:table-row>
        <table:table-row>
          <table:table-cell office:value-type="string" table:style-name="tableheader">
            <text:p text:style-name="Table_20_Heading"> Matière active </text:p>
          </table:table-cell>
          <table:table-cell office:value-type="string" table:style-name="tablecell">
            <text:p text:style-name="tablealignleft"> Matière active ou article. </text:p>
          </table:table-cell>
        </table:table-row>
        <table:table-row>
          <table:table-cell office:value-type="string" table:style-name="tableheader">
            <text:p text:style-name="Table_20_Heading"> Ods Transferts </text:p>
          </table:table-cell>
          <table:table-cell office:value-type="string" table:style-name="tablecell">
            <text:p text:style-name="tablealignleft"> Avec les ods et les transferts. </text:p>
          </table:table-cell>
        </table:table-row>
        <table:table-row>
          <table:table-cell office:value-type="string" table:style-name="tableheader">
            <text:p text:style-name="Table_20_Heading"> Unité </text:p>
          </table:table-cell>
          <table:table-cell office:value-type="string" table:style-name="tablecell">
            <text:p text:style-name="tablealignleft"> En unité de base, de vente ou élémentaire. </text:p>
          </table:table-cell>
        </table:table-row>
        <table:table-row>
          <table:table-cell office:value-type="string" table:style-name="tableheader">
            <text:p text:style-name="Table_20_Heading"> Quantité </text:p>
          </table:table-cell>
          <table:table-cell office:value-type="string" table:style-name="tablecell">
            <text:p text:style-name="tablealignleft"> Filtre sur les quantités sorties. inférieure à une quantité et supérieure à une quantité.</text:p>
          </table:table-cell>
        </table:table-row>
        <table:table-row>
          <table:table-cell office:value-type="string" table:style-name="tableheader">
            <text:p text:style-name="Table_20_Heading"> Limite stock </text:p>
          </table:table-cell>
          <table:table-cell office:value-type="string" table:style-name="tablecell">
            <text:p text:style-name="tablealignleft"> stock physique actuel de l'article : Uniquement positif soit supérieur ou égal à zéro soit pas de limite (positif négatif et à zéro).</text:p>
          </table:table-cell>
        </table:table-row>
        <table:table-row>
          <table:table-cell office:value-type="string" table:style-name="tableheader">
            <text:p text:style-name="Table_20_Heading"> Détail </text:p>
          </table:table-cell>
          <table:table-cell office:value-type="string" table:style-name="tablecell">
            <text:p text:style-name="tablealignleft"> Détaillé par entité stock, ou par entité site ou pas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cell">
            <text:p text:style-name="tablealignleft"> Article                                       </text:p>
          </table:table-cell>
          <table:table-cell office:value-type="string" table:style-name="tablecell">
            <text:p text:style-name="tablealignleft"> Filtre d'un ou plusieurs articles ou matières actives.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mouvements_depuis_le_01012018_-_situation_a_fin_novembre_2"/><text:bookmark-start text:name="mouvements_depuis_le_01012018_-_situation_a_fin_novembre"/>Mouvements depuis le 01/01/2018 - Situation à fin novembre<text:bookmark-end text:name="__RefHeading___mouvements_depuis_le_01012018_-_situation_a_fin_novembre_2"/><text:bookmark-end text:name="mouvements_depuis_le_01012018_-_situation_a_fin_novembre"/></text:h>
      <text:p text:style-name="Text_20_body">
Rotation des stocks = Quantités vendues ÷ Stock Moyen. <text:line-break/>
Stock Moyen = (Stock Début+ Stock Fin) ÷ 2 <text:line-break/>
<draw:frame draw:style-name="media" draw:name="0" text:anchor-type="as-char" draw:z-index="0" svg:width="21.034375cm" style:rel-width="100%" svg:height="20.108333333333cm" style:rel-height="scale"><draw:image xlink:href="Pictures/07c0433a7dcac6e2a30a91f619b6426c.png" xlink:type="simple" xlink:show="embed" xlink:actuate="onLoad"/></draw:frame></text:p>
      <text:h text:style-name="Heading_20_3" text:outline-level="3"><text:bookmark-start text:name="__RefHeading___detail_des_sortiesedition_obtenue_par_lien_interactif_3"/><text:bookmark-start text:name="detail_des_sortiesedition_obtenue_par_lien_interactif"/>Détail des sorties : Edition obtenue par lien interactif<text:bookmark-end text:name="__RefHeading___detail_des_sortiesedition_obtenue_par_lien_interactif_3"/><text:bookmark-end text:name="detail_des_sortiesedition_obtenue_par_lien_interactif"/></text:h>
      <text:p text:style-name="Text_20_body">
<draw:frame draw:style-name="media" draw:name="1" text:anchor-type="as-char" draw:z-index="1" svg:width="21.060833333333cm" style:rel-width="100%" svg:height="19.314583333333cm" style:rel-height="scale"><draw:image xlink:href="Pictures/e85d55ae273fe70b5eba97169799b6df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54</meta:creation-date>
    <dc:creator>Generated</dc:creator>
    <dc:date>2026-08-13T19::22:54</dc:date>
    <dc:language>en-US</dc:language>
    <meta:editing-cycles>1</meta:editing-cycles>
    <meta:editing-duration>PT0S</meta:editing-duration>
    <dc:title>wiki:editions:catalog:stocksappro_rotation</dc:title>
  </office:meta>
</office:document-meta>
</file>