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aef6374c63660635fec6d6a75d720446.jpg"/>
  <manifest:file-entry manifest:media-type="image/jpeg" manifest:full-path="Pictures/a891aacdbfdf4563a53f7ba52999d783.jpg"/>
  <manifest:file-entry manifest:media-type="image/jpeg" manifest:full-path="Pictures/8103dcfe082d9f7175a666fd7781162f.jpg"/>
  <manifest:file-entry manifest:media-type="image/jpeg" manifest:full-path="Pictures/c7c8a9c93d320b79c296bdae7dffb4a8.jpg"/>
  <manifest:file-entry manifest:media-type="image/jpeg" manifest:full-path="Pictures/527117d8f6cc1000ee1e0aad44208b10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ocksappro_situation"/>Date de création : 12/06/23<text:line-break/>
Date de Mise à Jour : 07/05/26<text:line-break/>
Version v25.0<text:line-break/></text:span></text:p>
      <text:p text:style-name="Horizontal_20_Line"/>
      <text:h text:style-name="Heading_20_1" text:outline-level="1"><text:bookmark-start text:name="__RefHeading___situation_stock_appro_1"/><text:bookmark-start text:name="situation_stock_appro"/>Situation (Stock Appro)<text:bookmark-end text:name="__RefHeading___situation_stock_appro_1"/><text:bookmark-end text:name="situation_stock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Tableau quantitatif des stocks de marchandise.<text:line-break/>Seuls les articles gérés en stock et ayant au moins un stock en cours soit physique, soit prévisionnel (commandes)  sont pris en compte.</text:span><text:line-break/>
<text:line-break/></text:p>
      <text:p text:style-name="Preformatted_20_Text"> Index<text:s text:c="2"/>-&gt;<text:s text:c="2"/>Stocks Appro<text:s text:c="2"/>-&gt;<text:s text:c="2"/>Situation</text:p>
      <text:p text:style-name="Text_20_body"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 à la date du                            </text:p>
          </table:table-cell>
          <table:table-cell office:value-type="string" table:style-name="tablecell">
            <text:p text:style-name="tablealignleft"> Date à laquelle on souhaite visualiser les quantités en stock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détail par site.                         </text:p>
          </table:table-cell>
          <table:table-cell office:value-type="string" table:style-name="tablecell">
            <text:p text:style-name="tablealignleft"> A <text:span text:style-name="Emphasis">cocher</text:span> pour visualiser les détails par site (magasin, silo)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ture des entités                            </text:p>
          </table:table-cell>
          <table:table-cell office:value-type="string" table:style-name="tablecell">
            <text:p text:style-name="tablealignleft"> Administrative, Géo ou site.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tités                                       </text:p>
          </table:table-cell>
          <table:table-cell office:value-type="string" table:style-name="tablecell">
            <text:p text:style-name="tablealignleft"> Filtre d'une ou plusieurs entités selon la nature choisie.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détail par zone de stock.                </text:p>
          </table:table-cell>
          <table:table-cell office:value-type="string" table:style-name="tablecell">
            <text:p text:style-name="tablealignleft"> A <text:span text:style-name="Emphasis">cocher</text:span> pour visualiser les détails par entité stock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ue physique                                  </text:p>
          </table:table-cell>
          <table:table-cell office:value-type="string" table:style-name="tablecell">
            <text:p text:style-name="tablealignleft"> Si <text:span text:style-name="Emphasis">coché</text:span> : Fusion des stocks dépôts et réels+ Affichage des stocks réservés.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ur info la colonne Stock Net = Stock physique - Stocks Réservés sortie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        </text:p>
          </table:table-cell>
          <table:table-cell office:value-type="string" table:style-name="tablecell">
            <text:p text:style-name="tablealignleft"> Arborescence article, Article, Classe danger, Entité, Fabricant, Toxicologie…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2 par                                   </text:p>
          </table:table-cell>
          <table:table-cell office:value-type="string" table:style-name="tablecell">
            <text:p text:style-name="tablealignleft"> Arborescence article, Article, Classe danger, Entité, Fabricant, Toxicologie…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3 par                                   </text:p>
          </table:table-cell>
          <table:table-cell office:value-type="string" table:style-name="tablecell">
            <text:p text:style-name="tablealignleft"> Arborescence article, Article, Classe danger, Entité, Fabricant, Toxicologie…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isible par défaut                            </text:p>
          </table:table-cell>
          <table:table-cell office:value-type="string" table:style-name="tablecell">
            <text:p text:style-name="tablealignleft"> A cocher pour voir les tris 2 et/ou 3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NuméroAMM                               </text:p>
          </table:table-cell>
          <table:table-cell office:value-type="string" table:style-name="tablecell">
            <text:p text:style-name="tablealignleft"> Visible si tri par “Article” sélectionné<text:line-break/>A cocher pour afficher le numéro AMM à côté de l'intitulé des articles concernés.  </text:p>
          </table:table-cell>
        </table:table-row>
        <table:table-row>
          <table:table-cell office:value-type="string" table:style-name="tablecell">
            <text:p text:style-name="tablealignleft"> Matière active                                </text:p>
          </table:table-cell>
          <table:table-cell office:value-type="string" table:style-name="tablecell">
            <text:p text:style-name="tablealignleft"> Si <text:span text:style-name="Emphasis">coché</text:span>, affiche la Matière active<text:line-break/>Si <text:span text:style-name="Emphasis">décoché</text:span>, affiche l'article.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tailMatiereActive                           </text:p>
          </table:table-cell>
          <table:table-cell office:value-type="string" table:style-name="tablecell">
            <text:p text:style-name="tablealignleft"> Visible si “Matière active” coché<text:line-break/>Affiche les articles rattachés à la matière active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                </text:p>
          </table:table-cell>
          <table:table-cell office:value-type="string" table:style-name="tablecell">
            <text:p text:style-name="tablealignleft"> Filtre d'un ou plusieurs articles ou matières actives.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ngerosité/ICPE                              </text:p>
          </table:table-cell>
          <table:table-cell office:value-type="string" table:style-name="tablecell">
            <text:p text:style-name="tablealignleft"> Filtre d'une ou plusieurs classes danger (classe 3, 6, etc…).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oxicologie                                   </text:p>
          </table:table-cell>
          <table:table-cell office:value-type="string" table:style-name="tablecell">
            <text:p text:style-name="tablealignleft"> Filtre d'une ou plusieurs toxicologies (Nocif, inflammable, etc…).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ésentation                                  </text:p>
          </table:table-cell>
          <table:table-cell office:value-type="string" table:style-name="tablecell">
            <text:p text:style-name="tablealignleft"> Filtre d'une ou plusieurs présentations (Liquide, poudre etc…).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                                            </text:p>
          </table:table-cell>
          <table:table-cell office:value-type="string" table:style-name="tablecell">
            <text:p text:style-name="tablealignleft"> Sélectionner : En unité de base, de vente, élémentaire ou en poids.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 disponible sans les prévisions d'achat  </text:p>
          </table:table-cell>
          <table:table-cell office:value-type="string" table:style-name="tablecell">
            <text:p text:style-name="tablealignleft"> Si coché : sans les quantités des commandes et pré-commandes fournisseurs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usion du stock dispo et pré-dispo            </text:p>
          </table:table-cell>
          <table:table-cell office:value-type="string" table:style-name="tablecell">
            <text:p text:style-name="tablealignleft"> Fusion des quantités commandées et pré-commandées                                                            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"><text:span text:style-name="Strong_20_Emphasis">Explication des différents champs de l'édition (Triée par article) :</text:span></text:span></text:p>
      <text:p text:style-name="Text_20_body"><text:span text:style-name="underline">1</text:span> <text:span text:style-name="Plugin_Wrap_Span_Highlighted"><text:span text:style-name="Emphasis">ACTEUR</text:span></text:span> = Désignation de l'article ou du groupe.<text:line-break/>
<text:span text:style-name="underline">2</text:span> <text:span text:style-name="Plugin_Wrap_Span_Highlighted"><text:span text:style-name="Emphasis">PRÉVISIONNEL PRÉ-ENTRÉE</text:span></text:span> = Quantités reliquats des précommandes achat.<text:line-break/>
<text:span text:style-name="underline">3</text:span> <text:span text:style-name="Plugin_Wrap_Span_Highlighted"><text:span text:style-name="Emphasis">PRÉVISIONNEL ENTRÉE</text:span></text:span> = Quantités reliquats des commandes achat.<text:line-break/>
<text:span text:style-name="underline">4</text:span> <text:span text:style-name="Plugin_Wrap_Span_Highlighted"><text:span text:style-name="Emphasis">PRÉVISIONNEL PRÉ-SORTIE</text:span></text:span> = Quantités reliquats des précommandes vente.<text:line-break/>
<text:span text:style-name="underline">5</text:span> <text:span text:style-name="Plugin_Wrap_Span_Highlighted"><text:span text:style-name="Emphasis">PRÉVISIONNEL SORTIE</text:span></text:span> = Quantités reliquats des commandes vente.<text:line-break/>
<text:line-break/>
<text:span text:style-name="underline">6</text:span> <text:span text:style-name="Plugin_Wrap_Span_Highlighted"><text:span text:style-name="Emphasis">STOCK PHYSIQUE</text:span></text:span>.<text:line-break/>
<text:span text:style-name="underline">7</text:span> <text:span text:style-name="Plugin_Wrap_Span_Highlighted"><text:span text:style-name="Emphasis">STOCK DISPO THÉORIQUE</text:span></text:span> = Stock Physique + (Stock Prévisionnel PréEntrée réel- Stock Prévisionnel PréSortie réel).<text:line-break/>
———————————– ⇒  (Colonne 6)   +   ( (Colonne 2)    -    (Colonne 4) )<text:line-break/>
<text:span text:style-name="underline">8</text:span> <text:span text:style-name="Plugin_Wrap_Span_Highlighted"><text:span text:style-name="Emphasis">STOCK DISPO PHYS</text:span></text:span> = Stock Physique - Stock Prévisionnel Sortie réel.<text:line-break/>
———————————– ⇒  (Colonne 6)  -  (Colonne 5)<text:line-break/>
<text:line-break/><text:line-break/>

<text:line-break/><text:line-break/><text:line-break/><text:line-break/></text:p>
      <text:p text:style-name="Text_20_body"><text:span text:style-name=""><text:span text:style-name="Strong_20_Emphasis">Quelques exemples de présentation en fonction des critères de sélection</text:span></text:span> :</text:p>
      <text:h text:style-name="Heading_20_4" text:outline-level="4"><text:bookmark-start text:name="__RefHeading___avec_detail_par_entite_5"/><text:bookmark-start text:name="avec_detail_par_entite"/>Avec détail par entité<text:bookmark-end text:name="__RefHeading___avec_detail_par_entite_5"/><text:bookmark-end text:name="avec_detail_par_entite"/></text:h>
      <text:h text:style-name="Heading_20_4" text:outline-level="4"><text:bookmark-start text:name="__RefHeading___controle_stocks_pour_un_produit_edition_obtenue_par_lien_interactif_6"/><text:bookmark-start text:name="controle_stocks_pour_un_produit_edition_obtenue_par_lien_interactif"/>Contrôle stocks pour un produit (Edition obtenue par lien interactif)<text:bookmark-end text:name="__RefHeading___controle_stocks_pour_un_produit_edition_obtenue_par_lien_interactif_6"/><text:bookmark-end text:name="controle_stocks_pour_un_produit_edition_obtenue_par_lien_interactif"/></text:h>
      <text:p text:style-name="Text_20_body"><text:line-break/><text:line-break/><text:line-break/><text:line-break/><text:line-break/>
<text:span text:style-name=""><text:span text:style-name="Strong_20_Emphasis">Trois modèles d'éditions à choisir</text:span> (modèle 2 par défaut)</text:span> : (Voir Analys pour le changement de modèle - paramétré dans AtysParametrage.ini)<text:line-break/><text:line-break/></text:p>
      <text:h text:style-name="Heading_20_4" text:outline-level="4"><text:bookmark-start text:name="__RefHeading___modele_0_7"/><text:bookmark-start text:name="modele_0"/>Modèle 0<text:bookmark-end text:name="__RefHeading___modele_0_7"/><text:bookmark-end text:name="modele_0"/></text:h>
      <text:h text:style-name="Heading_20_4" text:outline-level="4"><text:bookmark-start text:name="__RefHeading___modele_1_8"/><text:bookmark-start text:name="modele_1"/>Modèle 1<text:bookmark-end text:name="__RefHeading___modele_1_8"/><text:bookmark-end text:name="modele_1"/></text:h>
      <text:h text:style-name="Heading_20_4" text:outline-level="4"><text:bookmark-start text:name="__RefHeading___modele_2_9"/><text:bookmark-start text:name="modele_2"/>Modèle 2<text:bookmark-end text:name="__RefHeading___modele_2_9"/><text:bookmark-end text:name="modele_2"/></text:h>
      <text:h text:style-name="Heading_20_4" text:outline-level="4"><text:bookmark-start text:name="__RefHeading___coche_vue_physique_10"/><text:bookmark-start text:name="coche_vue_physique"/>Coché Vue physique<text:bookmark-end text:name="__RefHeading___coche_vue_physique_10"/><text:bookmark-end text:name="coche_vue_physique"/></text:h>
      <text:p text:style-name="Text_20_body"><text:line-break/><text:line-break/><text:line-break/><text:line-break/></text:p>
      <text:h text:style-name="Heading_20_1" text:outline-level="1"><text:bookmark-start text:name="__RefHeading___liens_interactifs_11"/><text:bookmark-start text:name="liens_interactifs"/>Liens interactifs<text:bookmark-end text:name="__RefHeading___liens_interactifs_11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site (silo, magasin)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site (silo, magasin)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185546875cm"><draw:image xlink:href="Pictures/aef6374c63660635fec6d6a75d720446.jpg" xlink:type="simple" xlink:show="embed" xlink:actuate="onLoad"/></draw:frame>   </text:p>
          </table:table-cell>
          <table:table-cell office:value-type="string" table:style-name="tablecell">
            <text:p text:style-name="tablealignleft"> Avec détail par entité stock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9375cm"><draw:image xlink:href="Pictures/a891aacdbfdf4563a53f7ba52999d783.jpg" xlink:type="simple" xlink:show="embed" xlink:actuate="onLoad"/></draw:frame>   </text:p>
          </table:table-cell>
          <table:table-cell office:value-type="string" table:style-name="tablecell">
            <text:p text:style-name="tablealignleft"> Sans détail par entité stock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82209821428571cm"><draw:image xlink:href="Pictures/8103dcfe082d9f7175a666fd7781162f.jpg" xlink:type="simple" xlink:show="embed" xlink:actuate="onLoad"/></draw:frame>         </text:p>
          </table:table-cell>
          <table:table-cell office:value-type="string" table:style-name="tablecell">
            <text:p text:style-name="tablealignleft"> Avec affichage du numéro AMM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76969696969697cm"><draw:image xlink:href="Pictures/c7c8a9c93d320b79c296bdae7dffb4a8.jpg" xlink:type="simple" xlink:show="embed" xlink:actuate="onLoad"/></draw:frame>         </text:p>
          </table:table-cell>
          <table:table-cell office:value-type="string" table:style-name="tablecell">
            <text:p text:style-name="tablealignleft"> Sans affichage du numéro AMM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2.6458333333333cm" style:rel-width="100%" svg:height="0.81818942436412cm" style:rel-height="scale"><draw:image xlink:href="Pictures/527117d8f6cc1000ee1e0aad44208b10.jpg" xlink:type="simple" xlink:show="embed" xlink:actuate="onLoad"/></draw:frame>   </text:p>
          </table:table-cell>
          <table:table-cell office:value-type="string" table:style-name="tablecell">
            <text:p text:style-name="tablealignleft"> Répartition par Emplacement                   </text:p>
          </table:table-cell>
        </table:table-row>
        <table:table-row>
          <table:table-cell office:value-type="string" table:style-name="tablecell">
            <text:p text:style-name="tablealigncenter">  Sans/avec prévision achat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9" text:anchor-type="paragraph" draw:z-index="9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21</meta:creation-date>
    <dc:creator>Generated</dc:creator>
    <dc:date>2026-08-13T19::22:21</dc:date>
    <dc:language>en-US</dc:language>
    <meta:editing-cycles>1</meta:editing-cycles>
    <meta:editing-duration>PT0S</meta:editing-duration>
    <dc:title>wiki:editions:catalog:stocksappro_situation</dc:title>
  </office:meta>
</office:document-meta>
</file>