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56b0ce535f2eba5392da38f4a902e2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stocksappro_synthese"/><text:bookmark-start text:name="__RefHeading___synthese_des_stocks_1"/><text:bookmark-start text:name="synthese_des_stocks"/>SYNTHÈSE DES STOCKS<text:bookmark-end text:name="__RefHeading___synthese_des_stocks_1"/><text:bookmark-end text:name="synthese_des_stocks"/></text:h>
      <text:p text:style-name="Text_20_body">• <text:span text:style-name="Strong_20_Emphasis"><text:span text:style-name="">Description générale : </text:span></text:span> <text:line-break/>
Rapport quantitatif indiquant le nombre de jours de stock restant par article.<text:line-break/>
Hit parade des ventes sur une période du plus fort au moins fort potentiel de vente.<text:line-break/>
Visualisation du cadencier.<text:line-break/>
Permet de mesurer la cadence des ventes et ainsi de connaître le niveau moyen des stocks nécessaires pour éviter la rupture.<text:line-break/>
L'indicateur par palier détermine si un article est en surstockage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Recherche articles en sur-stock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Type de stock </text:p>
          </table:table-cell>
          <table:table-cell office:value-type="string" table:style-name="tablecell">
            <text:p text:style-name="tablealignleft"> Physique ou disponible. </text:p>
          </table:table-cell>
        </table:table-row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Stock à la date du. </text:p>
          </table:table-cell>
        </table:table-row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ates des pièces du au. </text:p>
          </table:table-cell>
        </table:table-row>
        <table:table-row>
          <table:table-cell office:value-type="string" table:style-name="tableheader">
            <text:p text:style-name="Table_20_Heading"> Top </text:p>
          </table:table-cell>
          <table:table-cell office:value-type="string" table:style-name="tablecell">
            <text:p text:style-name="tablealignleft"> Top 10 par exemple ⇒ Les 10 plus fortes quantités sorties. </text:p>
          </table:table-cell>
        </table:table-row>
        <table:table-row>
          <table:table-cell office:value-type="string" table:style-name="tableheader">
            <text:p text:style-name="Table_20_Heading"> Matière active </text:p>
          </table:table-cell>
          <table:table-cell office:value-type="string" table:style-name="tablecell">
            <text:p text:style-name="tablealignleft"> Matière active prioritaire. </text:p>
          </table:table-cell>
        </table:table-row>
        <table:table-row>
          <table:table-cell office:value-type="string" table:style-name="tableheader">
            <text:p text:style-name="Table_20_Heading"> Article </text:p>
          </table:table-cell>
          <table:table-cell office:value-type="string" table:style-name="tablecell">
            <text:p text:style-name="tablealignleft"> Filtre d'un ou plusieurs articles.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</text:p>
      <text:h text:style-name="Heading_20_3" text:outline-level="3"><text:bookmark-start text:name="__RefHeading___synthese_sur_le_top_20_des_meilleures_ventes_depuis_le_debut_de_l_annee_2"/><text:bookmark-start text:name="synthese_sur_le_top_20_des_meilleures_ventes_depuis_le_debut_de_l_annee"/>Synthèse sur le top 20 des meilleures ventes depuis le début de l'année.<text:bookmark-end text:name="__RefHeading___synthese_sur_le_top_20_des_meilleures_ventes_depuis_le_debut_de_l_annee_2"/><text:bookmark-end text:name="synthese_sur_le_top_20_des_meilleures_ventes_depuis_le_debut_de_l_annee"/></text:h>
      <text:p text:style-name="Text_20_body">1 Nombre de jours d'écoulement des stocks<text:line-break/>
Formule = (stock physique ÷ quantités sorties pendant la période) x Nombre de jours sur la période.<text:line-break/>
Par exemple, en reprenant les chiffres de la première ligne de l'édition ci-dessous :<text:line-break/>
(12429 ÷ 36470) x 329 = 112,12<text:line-break/>
Le temps moyen d'écoulement des stocks est donc de 112 jours.<text:line-break/>
<draw:frame draw:style-name="media" draw:name="0" text:anchor-type="as-char" draw:z-index="0" svg:width="21.11375cm" style:rel-width="100%" svg:height="18.520833333333cm" style:rel-height="scale"><draw:image xlink:href="Pictures/856b0ce535f2eba5392da38f4a902e26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6:30</meta:creation-date>
    <dc:creator>Generated</dc:creator>
    <dc:date>2026-08-13T19::26:30</dc:date>
    <dc:language>en-US</dc:language>
    <meta:editing-cycles>1</meta:editing-cycles>
    <meta:editing-duration>PT0S</meta:editing-duration>
    <dc:title>wiki:editions:catalog:stocksappro_synthese</dc:title>
  </office:meta>
</office:document-meta>
</file>