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aab443e9f327baf1f9d41a39106a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evolution"/><text:bookmark-start text:name="__RefHeading___evolution_des_stocks_1"/><text:bookmark-start text:name="evolution_des_stocks"/>EVOLUTION DES STOCKS<text:bookmark-end text:name="__RefHeading___evolution_des_stocks_1"/><text:bookmark-end text:name="evolution_des_stocks"/></text:h>
      <text:p text:style-name="Text_20_body">• <text:span text:style-name="Strong_20_Emphasis"><text:span text:style-name="">Description générale : </text:span></text:span> <text:line-break/>
Tableau croisé quantitatif des stocks valorisés par périodicité.<text:line-break/>
Permet de visualiser l'évolution des stocks dans le temps.</text:p>
      <text:p text:style-name="Text_20_body">• <text:span text:style-name="Strong_20_Emphasis"><text:span text:style-name="">Cas d'utilisation : </text:span></text:span> <text:line-break/></text:p>
      <text:p text:style-name="Preformatted_20_Text">Visualiser la fluctuation hebdomadaire du stock physique d'une variété de céréa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. </text:p>
          </table:table-cell>
        </table:table-row>
        <table:table-row>
          <table:table-cell office:value-type="string" table:style-name="tableheader">
            <text:p text:style-name="Table_20_Heading"> Périodicité </text:p>
          </table:table-cell>
          <table:table-cell office:value-type="string" table:style-name="tablecell">
            <text:p text:style-name="tablealignleft"> Découpage périodique (Trimestriel, Mensuel, Hebdomadaire, etc…). </text:p>
          </table:table-cell>
        </table:table-row>
        <table:table-row>
          <table:table-cell office:value-type="string" table:style-name="tableheader">
            <text:p text:style-name="Table_20_Heading"> Type Stock </text:p>
          </table:table-cell>
          <table:table-cell office:value-type="string" table:style-name="tablecell">
            <text:p text:style-name="tablealignleft"> Stock réel, physique ou dépôt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ou variété céréale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ou espèce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Avec valorisation </text:p>
          </table:table-cell>
          <table:table-cell office:value-type="string" table:style-name="tablecell">
            <text:p text:style-name="tablealignleft"> Valeur chiffré du stock en fonction de la base prix sélectionnée. </text:p>
          </table:table-cell>
        </table:table-row>
        <table:table-row>
          <table:table-cell office:value-type="string" table:style-name="tableheader">
            <text:p text:style-name="Table_20_Heading"> Base prix </text:p>
          </table:table-cell>
          <table:table-cell office:value-type="string" table:style-name="tablecell">
            <text:p text:style-name="tablealignleft"> Filtre d'une base prix de nature vente. Acompte, Ferme, etc…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evolution_hebdomadaire_par_especes_2"/><text:bookmark-start text:name="evolution_hebdomadaire_par_especes"/>Evolution hebdomadaire par espèces<text:bookmark-end text:name="__RefHeading___evolution_hebdomadaire_par_especes_2"/><text:bookmark-end text:name="evolution_hebdomadaire_par_especes"/></text:h>
      <text:p text:style-name="Text_20_body"><draw:frame draw:style-name="media" draw:name="0" text:anchor-type="as-char" draw:z-index="0" svg:width="29.739166666667cm" style:rel-width="100%" svg:height="6.19125cm" style:rel-height="scale"><draw:image xlink:href="Pictures/24aab443e9f327baf1f9d41a39106a6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3</meta:creation-date>
    <dc:creator>Generated</dc:creator>
    <dc:date>2026-08-13T19::16:53</dc:date>
    <dc:language>en-US</dc:language>
    <meta:editing-cycles>1</meta:editing-cycles>
    <meta:editing-duration>PT0S</meta:editing-duration>
    <dc:title>wiki:editions:catalog:stockscerale_evolution</dc:title>
  </office:meta>
</office:document-meta>
</file>