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d6c0176fbe595bb31225437c9da7e8.png"/>
  <manifest:file-entry manifest:media-type="image/png" manifest:full-path="Pictures/e60800b71f5fa0532e8598796aefba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cerale_rotation"/><text:bookmark-start text:name="__RefHeading___rotation_de_stocks_1"/><text:bookmark-start text:name="rotation_de_stocks"/>ROTATION DE STOCKS<text:bookmark-end text:name="__RefHeading___rotation_de_stocks_1"/><text:bookmark-end text:name="rotation_de_stocks"/></text:h>
      <text:p text:style-name="Text_20_body">• <text:span text:style-name="Strong_20_Emphasis"><text:span text:style-name="">Description générale : </text:span></text:span> <text:line-break/>
Rapport indiquant la fréquence à laquelle les stocks sont renouvelés.<text:line-break/>
Il permet de déterminer la performance en matière de gestion des achats et du besoin en fonds de roulement.<text:line-break/>
Une variété à forte rotation est plus attractive et se vend mieux : le chiffre d’affaires sera donc tiré vers le haut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Analyser les flux sur une périod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s pièces de sortie du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Céréale, code céréale </text:p>
          </table:table-cell>
        </table:table-row>
        <table:table-row>
          <table:table-cell office:value-type="string" table:style-name="tableheader">
            <text:p text:style-name="Table_20_Heading"> Espèce </text:p>
          </table:table-cell>
          <table:table-cell office:value-type="string" table:style-name="tablecell">
            <text:p text:style-name="tablealignleft"> Espèce ou variété. </text:p>
          </table:table-cell>
        </table:table-row>
        <table:table-row>
          <table:table-cell office:value-type="string" table:style-name="tableheader">
            <text:p text:style-name="Table_20_Heading"> Ods Transferts </text:p>
          </table:table-cell>
          <table:table-cell office:value-type="string" table:style-name="tablecell">
            <text:p text:style-name="tablealignleft"> Avec les ods et les transferts. </text:p>
          </table:table-cell>
        </table:table-row>
        <table:table-row>
          <table:table-cell office:value-type="string" table:style-name="tableheader">
            <text:p text:style-name="Table_20_Heading"> Unité </text:p>
          </table:table-cell>
          <table:table-cell office:value-type="string" table:style-name="tablecell">
            <text:p text:style-name="tablealignleft"> En unité de base, de vente ou élémentaire. </text:p>
          </table:table-cell>
        </table:table-row>
        <table:table-row>
          <table:table-cell office:value-type="string" table:style-name="tableheader">
            <text:p text:style-name="Table_20_Heading"> Détail </text:p>
          </table:table-cell>
          <table:table-cell office:value-type="string" table:style-name="tablecell">
            <text:p text:style-name="tablealignleft"> Détaillé par entité stock, ou entité site ou pas de détail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sorties_d_avril_a_juillet_2018_pour_le_groupe_triticale_avec_detail_par_entite_2"/><text:bookmark-start text:name="sorties_d_avril_a_juillet_2018_pour_le_groupe_triticale_avec_detail_par_entite"/>Sorties d'avril à juillet 2018 pour le groupe Triticale avec détail par entité<text:bookmark-end text:name="__RefHeading___sorties_d_avril_a_juillet_2018_pour_le_groupe_triticale_avec_detail_par_entite_2"/><text:bookmark-end text:name="sorties_d_avril_a_juillet_2018_pour_le_groupe_triticale_avec_detail_par_entite"/></text:h>
      <text:p text:style-name="Text_20_body">
<draw:frame draw:style-name="media" draw:name="0" text:anchor-type="as-char" draw:z-index="0" svg:width="21.007916666667cm" style:rel-width="100%" svg:height="14.2875cm" style:rel-height="scale"><draw:image xlink:href="Pictures/68d6c0176fbe595bb31225437c9da7e8.png" xlink:type="simple" xlink:show="embed" xlink:actuate="onLoad"/></draw:frame></text:p>
      <text:h text:style-name="Heading_20_4" text:outline-level="4"><text:bookmark-start text:name="__RefHeading___detail_des_sorties._edition_obtenue_paar_lien_interactif_3"/><text:bookmark-start text:name="detail_des_sorties._edition_obtenue_paar_lien_interactif"/>Détail des sorties. Edition obtenue paar lien interactif<text:bookmark-end text:name="__RefHeading___detail_des_sorties._edition_obtenue_paar_lien_interactif_3"/><text:bookmark-end text:name="detail_des_sorties._edition_obtenue_paar_lien_interactif"/></text:h>
      <text:p text:style-name="Text_20_body">
<draw:frame draw:style-name="media" draw:name="1" text:anchor-type="as-char" draw:z-index="1" svg:width="21.034375cm" style:rel-width="100%" svg:height="14.816666666667cm" style:rel-height="scale"><draw:image xlink:href="Pictures/e60800b71f5fa0532e8598796aefba9d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7:52</meta:creation-date>
    <dc:creator>Generated</dc:creator>
    <dc:date>2026-08-13T20::07:52</dc:date>
    <dc:language>en-US</dc:language>
    <meta:editing-cycles>1</meta:editing-cycles>
    <meta:editing-duration>PT0S</meta:editing-duration>
    <dc:title>wiki:editions:catalog:stockscerale_rotation</dc:title>
  </office:meta>
</office:document-meta>
</file>