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781e20a1ab5d3f388b99b6dca934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cerale_synthese"/><text:bookmark-start text:name="__RefHeading___synthese_des_stocks_1"/><text:bookmark-start text:name="synthese_des_stocks"/>SYNTHÈSE DES STOCKS<text:bookmark-end text:name="__RefHeading___synthese_des_stocks_1"/><text:bookmark-end text:name="synthese_des_stocks"/></text:h>
      <text:p text:style-name="Text_20_body">• <text:span text:style-name="Strong_20_Emphasis"><text:span text:style-name="">Description générale : </text:span></text:span> <text:line-break/>
Rapport quantitatif indiquant le nombre de jours de stock restant par variété de céréale.<text:line-break/>
Hit parade des ventes sur une période du plus fort au moins fort potentiel de vente.<text:line-break/>
Visualisation du cadencier.<text:line-break/>
Permet de mesurer la cadence des ventes et ainsi de connaître le niveau moyen des stocks nécessaires pour éviter la rupture.<text:line-break/>
L'indicateur par palier détermine si une variété est en surstockag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les variétés en sur-stock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e stock </text:p>
          </table:table-cell>
          <table:table-cell office:value-type="string" table:style-name="tablecell">
            <text:p text:style-name="tablealignleft"> Physique ou disponible. </text:p>
          </table:table-cell>
        </table:table-row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Stock à la date du. </text:p>
          </table:table-cell>
        </table:table-row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. </text:p>
          </table:table-cell>
        </table:table-row>
        <table:table-row>
          <table:table-cell office:value-type="string" table:style-name="tableheader">
            <text:p text:style-name="Table_20_Heading"> Top </text:p>
          </table:table-cell>
          <table:table-cell office:value-type="string" table:style-name="tablecell">
            <text:p text:style-name="tablealignleft"> Top 10 par exemple ⇒ Les 10 plus fortes quantités sorties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 prioritaire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_par_variete._top_6_des_ventes_sur_les_2_derniers_mois_2"/><text:bookmark-start text:name="tri_par_variete._top_6_des_ventes_sur_les_2_derniers_mois"/>Tri par variété. Top 6 des ventes sur les 2 derniers mois.<text:bookmark-end text:name="__RefHeading___tri_par_variete._top_6_des_ventes_sur_les_2_derniers_mois_2"/><text:bookmark-end text:name="tri_par_variete._top_6_des_ventes_sur_les_2_derniers_mois"/></text:h>
      <text:p text:style-name="Text_20_body">1 Nombre de jours d'écoulement des stocks<text:line-break/>
Formule = (stock physique ÷ quantités sorties pendant la période) x Nombre de jours sur la période.<text:line-break/>
Par exemple, en reprenant les chiffres de la première ligne de l'édition ci-dessous :<text:line-break/>
(2184.29 ÷ 839.59) x 59 = 153,49<text:line-break/>
Le temps moyen d'écoulement des stocks est donc de 154 jours.<text:line-break/>
<draw:frame draw:style-name="media" draw:name="0" text:anchor-type="as-char" draw:z-index="0" svg:width="20.981458333333cm" style:rel-width="100%" svg:height="12.435416666667cm" style:rel-height="scale"><draw:image xlink:href="Pictures/1e781e20a1ab5d3f388b99b6dca9344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25</meta:creation-date>
    <dc:creator>Generated</dc:creator>
    <dc:date>2026-08-13T20::08:25</dc:date>
    <dc:language>en-US</dc:language>
    <meta:editing-cycles>1</meta:editing-cycles>
    <meta:editing-duration>PT0S</meta:editing-duration>
    <dc:title>wiki:editions:catalog:stockscerale_synthese</dc:title>
  </office:meta>
</office:document-meta>
</file>