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e395c10cbcbb8b6fc27a26a9a8f3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variation"/><text:bookmark-start text:name="__RefHeading___variation_de_stock_1"/><text:bookmark-start text:name="variation_de_stock"/>VARIATION DE STOCK<text:bookmark-end text:name="__RefHeading___variation_de_stock_1"/><text:bookmark-end text:name="variation_de_stock"/></text:h>
      <text:p text:style-name="Text_20_body">• <text:span text:style-name="Strong_20_Emphasis"><text:span text:style-name="">Description générale : </text:span></text:span> <text:line-break/>
Tableau Périodique quantitatif chiffré des stocks.<text:line-break/>
Visualisation du stock réel et du stock en dépôt.<text:line-break/>
La Répartition périodique des stocks est présentée de façon chronologique.<text:line-break/>
Permet d'estimer la plus ou moins forte variation du stock physique pour une variété de céréale sur une période.<text:line-break/>
Variation de stock = Stock initial - Stock final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 Recherche variété en croissance de production.\\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.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Découpage période (Trimestriel, mensuel, hebdomadaire, etc…)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Entité, Groupe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Céréale, Entité, Groupe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ou céréale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vts </text:p>
          </table:table-cell>
          <table:table-cell office:value-type="string" table:style-name="tablecell">
            <text:p text:style-name="tablealignleft"> Que les articles mouvementés dans la période. </text:p>
          </table:table-cell>
        </table:table-row>
        <table:table-row>
          <table:table-cell office:value-type="string" table:style-name="tableheader">
            <text:p text:style-name="Table_20_Heading"> Base prix </text:p>
          </table:table-cell>
          <table:table-cell office:value-type="string" table:style-name="tablecell">
            <text:p text:style-name="tablealignleft"> Filtre d'une base prix de nature vente (valeur à la vente). </text:p>
          </table:table-cell>
        </table:table-row>
        <table:table-row>
          <table:table-cell office:value-type="string" table:style-name="tableheader">
            <text:p text:style-name="Table_20_Heading"> ods </text:p>
          </table:table-cell>
          <table:table-cell office:value-type="string" table:style-name="tablecell">
            <text:p text:style-name="tablealignleft"> Prise en compte des ods. </text:p>
          </table:table-cell>
        </table:table-row>
        <table:table-row>
          <table:table-cell office:value-type="string" table:style-name="tableheader">
            <text:p text:style-name="Table_20_Heading"> Inventaires </text:p>
          </table:table-cell>
          <table:table-cell office:value-type="string" table:style-name="tablecell">
            <text:p text:style-name="tablealignleft"> Prise en compte des pièces d'inventair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variation_mensuelle_depuis_le_01072018_trie_par_variete_pour_le_groupe_ble_tendre_2"/><text:bookmark-start text:name="variation_mensuelle_depuis_le_01072018_trie_par_variete_pour_le_groupe_ble_tendre"/>Variation mensuelle depuis le 01/07/2018 trié par variété pour le Groupe BLE TENDRE<text:bookmark-end text:name="__RefHeading___variation_mensuelle_depuis_le_01072018_trie_par_variete_pour_le_groupe_ble_tendre_2"/><text:bookmark-end text:name="variation_mensuelle_depuis_le_01072018_trie_par_variete_pour_le_groupe_ble_tendre"/></text:h>
      <text:p text:style-name="Text_20_body"><draw:frame draw:style-name="media" draw:name="0" text:anchor-type="as-char" draw:z-index="0" svg:width="21.087291666667cm" style:rel-width="100%" svg:height="15.583958333333cm" style:rel-height="scale"><draw:image xlink:href="Pictures/c7e395c10cbcbb8b6fc27a26a9a8f3bd.png" xlink:type="simple" xlink:show="embed" xlink:actuate="onLoad"/></draw:frame>
<text:line-break/>
• <text:span text:style-name="Strong_20_Emphasis"><text:span text:style-name="">Lien interactif : </text:span></text:span> <text:line-break/>
Répartition périodiqu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04</meta:creation-date>
    <dc:creator>Generated</dc:creator>
    <dc:date>2026-08-13T19::20:04</dc:date>
    <dc:language>en-US</dc:language>
    <meta:editing-cycles>1</meta:editing-cycles>
    <meta:editing-duration>PT0S</meta:editing-duration>
    <dc:title>wiki:editions:catalog:stockscerale_variation</dc:title>
  </office:meta>
</office:document-meta>
</file>