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68af71a21a7835d1423a167bdfca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ynthesejxfinanciers"/><text:bookmark-start text:name="__RefHeading___synthese_mensuelle_journaux_financiers_1"/><text:bookmark-start text:name="synthese_mensuelle_journaux_financiers"/>SYNTHESE MENSUELLE JOURNAUX FINANCIERS<text:bookmark-end text:name="__RefHeading___synthese_mensuelle_journaux_financiers_1"/><text:bookmark-end text:name="synthese_mensuelle_journaux_financiers"/></text:h>
      <text:p text:style-name="Text_20_body">• <text:span text:style-name="Strong_20_Emphasis"><text:span text:style-name="">Description générale : </text:span></text:span> <text:line-break/>
Tableau récapitulatif des journaux financier cumulé par compt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Contrôle des cumuls débit crédit par journal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eriode </text:p>
          </table:table-cell>
          <table:table-cell office:value-type="string" table:style-name="tablecell">
            <text:p text:style-name="tablealignleft"> Date du au </text:p>
          </table:table-cell>
        </table:table-row>
        <table:table-row>
          <table:table-cell office:value-type="string" table:style-name="tableheader">
            <text:p text:style-name="Table_20_Heading"> Regroupement </text:p>
          </table:table-cell>
          <table:table-cell office:value-type="string" table:style-name="tablecell">
            <text:p text:style-name="tablealignleft"> Par Compte comptable ou par Plan Comptable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recapitulatif_mars_2019_2"/><text:bookmark-start text:name="recapitulatif_mars_2019"/>Récapitulatif Mars 2019.<text:bookmark-end text:name="__RefHeading___recapitulatif_mars_2019_2"/><text:bookmark-end text:name="recapitulatif_mars_2019"/></text:h>
      <text:p text:style-name="Text_20_body"><draw:frame draw:style-name="media" draw:name="0" text:anchor-type="as-char" draw:z-index="0" svg:width="30.665208333333cm" style:rel-width="100%" svg:height="6.7997916666667cm" style:rel-height="scale"><draw:image xlink:href="Pictures/6a68af71a21a7835d1423a167bdfca6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46</meta:creation-date>
    <dc:creator>Generated</dc:creator>
    <dc:date>2026-08-13T20::08:46</dc:date>
    <dc:language>en-US</dc:language>
    <meta:editing-cycles>1</meta:editing-cycles>
    <meta:editing-duration>PT0S</meta:editing-duration>
    <dc:title>wiki:editions:catalog:synthesejxfinanciers</dc:title>
  </office:meta>
</office:document-meta>
</file>