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78d1fd1e6c9e3acf57d6f69bd008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taxesnaturetaxes"/><text:bookmark-start text:name="__RefHeading___taxesnatures_taxes_1"/><text:bookmark-start text:name="taxesnatures_taxes"/>TAXES / NATURES TAXES<text:bookmark-end text:name="__RefHeading___taxesnatures_taxes_1"/><text:bookmark-end text:name="taxesnatures_taxes"/></text:h>
      <text:p text:style-name="Text_20_body">• <text:span text:style-name="Strong_20_Emphasis"><text:span text:style-name="">Description générale : </text:span></text:span> <text:line-break/>
Rapports de liste des paramétrages des taxes par nature.</text:p>
      <text:p text:style-name="Text_20_body">• <text:span text:style-name="Strong_20_Emphasis"><text:span text:style-name="">Cas d'utilisation : </text:span></text:span> <text:line-break/></text:p>
      <text:p text:style-name="Preformatted_20_Text">Contrôle paramétrage des valeurs des tax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Filtre facultatif de l'activité. (Appro, Céréale). </text:p>
          </table:table-cell>
        </table:table-row>
        <table:table-row>
          <table:table-cell office:value-type="string" table:style-name="tableheader">
            <text:p text:style-name="Table_20_Heading"> Nature Taxe </text:p>
          </table:table-cell>
          <table:table-cell office:value-type="string" table:style-name="tablecell">
            <text:p text:style-name="tablealignleft"> CVO, RPD, EcoTaxe, etc…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Taxes uniquement en cours de validité. </text:p>
          </table:table-cell>
        </table:table-row>
        <table:table-row>
          <table:table-cell office:value-type="string" table:style-name="tableheader">
            <text:p text:style-name="Table_20_Heading"> Info Sur Facture </text:p>
          </table:table-cell>
          <table:table-cell office:value-type="string" table:style-name="tablecell">
            <text:p text:style-name="tablealignleft"> Avec, Sans ou les 2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axes_trie_par_nature_de_taxe_2"/><text:bookmark-start text:name="taxes_trie_par_nature_de_taxe"/>Taxes Trié par nature de taxe<text:bookmark-end text:name="__RefHeading___taxes_trie_par_nature_de_taxe_2"/><text:bookmark-end text:name="taxes_trie_par_nature_de_taxe"/></text:h>
      <text:p text:style-name="Text_20_body">
<draw:frame draw:style-name="media" draw:name="0" text:anchor-type="as-char" draw:z-index="0" svg:width="29.5275cm" style:rel-width="100%" svg:height="6.3235416666667cm" style:rel-height="scale"><draw:image xlink:href="Pictures/5e78d1fd1e6c9e3acf57d6f69bd00821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03</meta:creation-date>
    <dc:creator>Generated</dc:creator>
    <dc:date>2026-08-13T20::08:03</dc:date>
    <dc:language>en-US</dc:language>
    <meta:editing-cycles>1</meta:editing-cycles>
    <meta:editing-duration>PT0S</meta:editing-duration>
    <dc:title>wiki:editions:catalog:taxesnaturetaxes</dc:title>
  </office:meta>
</office:document-meta>
</file>