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418030afa78b7d2bf48a8438ac59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unites"/><text:bookmark-start text:name="__RefHeading___liste_des_unites_1"/><text:bookmark-start text:name="liste_des_unites"/>LISTE DES UNITÉS<text:bookmark-end text:name="__RefHeading___liste_des_unites_1"/><text:bookmark-end text:name="liste_des_unites"/></text:h>
      <text:p text:style-name="Text_20_body">• <text:span text:style-name="Strong_20_Emphasis"><text:span text:style-name="">Description générale : </text:span></text:span> <text:line-break/>
Rapports de liste des unités.</text:p>
      <text:p text:style-name="Text_20_body">• <text:span text:style-name="Strong_20_Emphasis"><text:span text:style-name="">Cas d'utilisation : </text:span></text:span> <text:line-break/></text:p>
      <text:p text:style-name="Preformatted_20_Text">Export des données pour constituer une correspondance avec une interface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0.902083333333cm" style:rel-width="100%" svg:height="9.7895833333333cm" style:rel-height="scale"><draw:image xlink:href="Pictures/e2418030afa78b7d2bf48a8438ac5991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52</meta:creation-date>
    <dc:creator>Generated</dc:creator>
    <dc:date>2026-08-13T19::18:52</dc:date>
    <dc:language>en-US</dc:language>
    <meta:editing-cycles>1</meta:editing-cycles>
    <meta:editing-duration>PT0S</meta:editing-duration>
    <dc:title>wiki:editions:catalog:unites</dc:title>
  </office:meta>
</office:document-meta>
</file>