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cd6926c1bafced152443e94fd50d00.png"/>
  <manifest:file-entry manifest:media-type="image/png" manifest:full-path="Pictures/7fc5427cec992f1486a53bf8ecc1b6cd.png"/>
  <manifest:file-entry manifest:media-type="image/png" manifest:full-path="Pictures/6afe828f6ac42c138a75909bd23b0676.png"/>
  <manifest:file-entry manifest:media-type="image/png" manifest:full-path="Pictures/dd95234b0a16484751780d2ad0a5f8b3.png"/>
  <manifest:file-entry manifest:media-type="image/png" manifest:full-path="Pictures/931d6c4005d014970f4addd576f2e95f.png"/>
  <manifest:file-entry manifest:media-type="image/png" manifest:full-path="Pictures/db4fbbd79d0cb3ba7cd6b9eeaf4aa660.png"/>
  <manifest:file-entry manifest:media-type="image/png" manifest:full-path="Pictures/ea2a053440fdb6e5e252034ce2b88c7c.png"/>
  <manifest:file-entry manifest:media-type="image/png" manifest:full-path="Pictures/c88383cc51bdffb53b9cf80871e89456.png"/>
  <manifest:file-entry manifest:media-type="image/png" manifest:full-path="Pictures/c3431a4f779d7290e9f7342f9cc71122.png"/>
  <manifest:file-entry manifest:media-type="image/png" manifest:full-path="Pictures/ac3b1d599cc2ef0e919fcb0f47b7b2d6.png"/>
  <manifest:file-entry manifest:media-type="image/png" manifest:full-path="Pictures/1519caff198321705677bda1f60ab234.png"/>
  <manifest:file-entry manifest:media-type="image/png" manifest:full-path="Pictures/8e5feb9026ff2ef4973ceee09a9c2286.png"/>
  <manifest:file-entry manifest:media-type="image/png" manifest:full-path="Pictures/3139c78b4fd88866be7e4f20766e8b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releasenote:web"/><text:bookmark-start text:name="__RefHeading___solution_webles_nouveautes_1"/><text:bookmark-start text:name="solution_webles_nouveautes"/>Solution web : Les nouveautés<text:bookmark-end text:name="__RefHeading___solution_webles_nouveautes_1"/><text:bookmark-end text:name="solution_webles_nouveautes"/></text:h>
      <text:h text:style-name="Heading_20_1" text:outline-level="1"><text:bookmark-start text:name="__RefHeading___services_aux_agris_2"/><text:bookmark-start text:name="services_aux_agris"/>Services aux agris<text:bookmark-end text:name="__RefHeading___services_aux_agris_2"/><text:bookmark-end text:name="services_aux_agris"/></text:h>
      <text:h text:style-name="Heading_20_3" text:outline-level="3"><text:bookmark-start text:name="__RefHeading___toutes_activites_3"/><text:bookmark-start text:name="toutes_activites"/>Toutes activités<text:bookmark-end text:name="__RefHeading___toutes_activites_3"/><text:bookmark-end text:name="toutes_activites"/></text:h>
      <text:p text:style-name="Text_20_body"><text:line-break/>
<text:line-break/></text:p>
      <text:h text:style-name="Heading_20_3" text:outline-level="3"><text:bookmark-start text:name="__RefHeading___refonte_de_la_page_d_accueil_de_l_extranet_4"/><text:bookmark-start text:name="refonte_de_la_page_d_accueil_de_l_extranet"/>Refonte de la page d'accueil de l'extranet<text:bookmark-end text:name="__RefHeading___refonte_de_la_page_d_accueil_de_l_extranet_4"/><text:bookmark-end text:name="refonte_de_la_page_d_accueil_de_l_extrane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10.583333333333cm" svg:height="6.5073597913173cm"><draw:image xlink:href="Pictures/3ccd6926c1bafced152443e94fd50d00.png" xlink:type="simple" xlink:show="embed" xlink:actuate="onLoad"/></draw:frame></text:p>
          </table:table-cell>
          <table:table-cell office:value-type="string" table:style-name="tablecell">
            <text:p text:style-name="tablealignleft">La page d’accueil de l’extranet devient un <text:span text:style-name="Strong_20_Emphasis">tableau de bord</text:span>. Les informations les plus importantes pour vos agriculteurs sont visibles dès la page d’accueil.</text:p>
            <text:a xlink:type="simple" xlink:href="https://analys-informatique.com/actu/2020/01/24/refonte-de-la-page-d-accueil-de-l-extranet" text:style-name="Internet_20_link" text:visited-style-name="Visited_20_Internet_20_Link">Lire l'article</text:a>
          </table:table-cell>
        </table:table-row>
      </table:table>
      <text:p text:style-name="Text_20_body"><text:line-break/></text:p>
      <text:h text:style-name="Heading_20_3" text:outline-level="3"><text:bookmark-start text:name="__RefHeading___application_mobile_5"/><text:bookmark-start text:name="application_mobile"/>Application mobile<text:bookmark-end text:name="__RefHeading___application_mobile_5"/><text:bookmark-end text:name="application_mobil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Nous vous proposons désormais une solution d'application mobile vous permettant de proposer à vos agriculteurs la consultation de votre extranet sur <text:span text:style-name="Strong_20_Emphasis">votre application mobile</text:span> (à vos couleurs et à votre nom). Cette application mobile sera disponible pour <text:span text:style-name="Strong_20_Emphasis">Android et iOS</text:span>. Avec le module Intranet, vos TC pourront aussi utiliser votre application.</text:p>
            <text:a xlink:type="simple" xlink:href="https://analys-informatique.com/actu/2019/10/09/myosapp" text:style-name="Internet_20_link" text:visited-style-name="Visited_20_Internet_20_Link">Lire l'article</text:a>
          </table:table-cell>
          <table:table-cell office:value-type="string" table:style-name="tablecell">
            <text:p text:style-name="tablealignleft"><draw:frame draw:style-name="media" draw:name="1" text:anchor-type="as-char" draw:z-index="1" svg:width="7.9375cm" style:rel-width="100%" svg:height="8.5625928677563cm" style:rel-height="scale"><draw:image xlink:href="Pictures/7fc5427cec992f1486a53bf8ecc1b6cd.png" xlink:type="simple" xlink:show="embed" xlink:actuate="onLoad"/></draw:frame></text:p>
          </table:table-cell>
        </table:table-row>
      </table:table>
      <text:p text:style-name="Text_20_body"><text:line-break/></text:p>
      <text:h text:style-name="Heading_20_3" text:outline-level="3"><text:bookmark-start text:name="__RefHeading___integration_farmleap_6"/><text:bookmark-start text:name="integration_farmleap"/>Intégration Farmleap<text:bookmark-end text:name="__RefHeading___integration_farmleap_6"/><text:bookmark-end text:name="integration_farmleap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frame draw:style-name="media" draw:name="2" text:anchor-type="as-char" draw:z-index="2" svg:width="10.583333333333cm" svg:height="7.5975717439294cm"><draw:image xlink:href="Pictures/6afe828f6ac42c138a75909bd23b0676.png" xlink:type="simple" xlink:show="embed" xlink:actuate="onLoad"/></draw:frame></text:p>
          </table:table-cell>
          <table:table-cell office:value-type="string" table:style-name="tablecell">
            <text:p text:style-name="tablealignleft">La <text:span text:style-name="Strong_20_Emphasis">plateforme FarmLEAP</text:span> est intégrée de façon transparente dans votre espace extranet. Un seul endroit pour trouver toutes les informations dont vous et vos agriculteurs ont besoin. </text:p>
            <text:a xlink:type="simple" xlink:href="https://www.analys-informatique.com/actu/2020/01/13/un-nouveau-partenariat-avec-la-start-up-de-l&amp;#39;agri-tech-farm-leap" text:style-name="Internet_20_link" text:visited-style-name="Visited_20_Internet_20_Link">Lire l'article</text:a>
          </table:table-cell>
        </table:table-row>
      </table:table>
      <text:h text:style-name="Heading_20_3" text:outline-level="3"><text:bookmark-start text:name="__RefHeading___module_intranet_nouvelle_widget_affichage_des_stocks_appro_7"/><text:bookmark-start text:name="module_intranet_nouvelle_widget_affichage_des_stocks_appro"/>Module Intranet &gt; Nouvelle Widget affichage des stocks APPRO<text:bookmark-end text:name="__RefHeading___module_intranet_nouvelle_widget_affichage_des_stocks_appro_7"/><text:bookmark-end text:name="module_intranet_nouvelle_widget_affichage_des_stocks_appro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frame draw:style-name="media" draw:name="3" text:anchor-type="as-char" draw:z-index="3" svg:width="10.583333333333cm" svg:height="6.7620632279534cm"><draw:image xlink:href="Pictures/dd95234b0a16484751780d2ad0a5f8b3.png" xlink:type="simple" xlink:show="embed" xlink:actuate="onLoad"/></draw:frame></text:p>
          </table:table-cell>
          <table:table-cell office:value-type="string" table:style-name="tablecell">
            <text:p text:style-name="tablealignleft">Dans le module Intranet, nous avons réalisé une nouvelle widget d'<text:span text:style-name="Strong_20_Emphasis">affichage des stocks APPRO</text:span>.
Vos TC peuvent donc consulter les stocks en mobilité sur leur téléphone.</text:p>
          </table:table-cell>
        </table:table-row>
      </table:table>
      <text:h text:style-name="Heading_20_2" text:outline-level="2"><text:bookmark-start text:name="__RefHeading___saisie_de_la_durabilite_dans_l_extranet_8"/><text:bookmark-start text:name="saisie_de_la_durabilite_dans_l_extranet"/>Saisie de la durabilité dans l'extranet<text:bookmark-end text:name="__RefHeading___saisie_de_la_durabilite_dans_l_extranet_8"/><text:bookmark-end text:name="saisie_de_la_durabilite_dans_l_extranet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Les agriculteurs peuvent <text:span text:style-name="Strong_20_Emphasis">saisir leur déclaration annuelle de respect des critères de durabilité depuis l'extranet</text:span>. L'intégration dans Atys est automatique (avec validation manuelle ou non selon votre choix)</text:p>
            <text:a xlink:type="simple" xlink:href="https://www.analys-informatique.com/actu/2020/09/10/saisie-de-la-durabilite-dans-lextranet" text:style-name="Internet_20_link" text:visited-style-name="Visited_20_Internet_20_Link">Lire l'article</text:a>
          </table:table-cell>
          <table:table-cell office:value-type="string" table:style-name="tablecell">
            <text:p text:style-name="tablealignleft"><draw:frame draw:style-name="media" draw:name="4" text:anchor-type="as-char" draw:z-index="4" svg:width="5.2916666666667cm" style:rel-width="100%" svg:height="10.339916666667cm" style:rel-height="scale"><draw:image xlink:href="Pictures/931d6c4005d014970f4addd576f2e95f.png" xlink:type="simple" xlink:show="embed" xlink:actuate="onLoad"/></draw:frame></text:p>
          </table:table-cell>
        </table:table-row>
      </table:table>
      <text:p text:style-name="Text_20_body"><text:line-break/>
<text:line-break/>
<text:line-break/></text:p>
      <text:h text:style-name="Heading_20_2" text:outline-level="2"><text:bookmark-start text:name="__RefHeading___certifications_9"/><text:bookmark-start text:name="certifications"/>Certifications<text:bookmark-end text:name="__RefHeading___certifications_9"/><text:bookmark-end text:name="certifications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draw:frame draw:style-name="media" draw:name="5" text:anchor-type="as-char" draw:z-index="5" svg:width="5.2916666666667cm" style:rel-width="100%" svg:height="5.6620833333333cm" style:rel-height="scale"><draw:image xlink:href="Pictures/db4fbbd79d0cb3ba7cd6b9eeaf4aa660.png" xlink:type="simple" xlink:show="embed" xlink:actuate="onLoad"/></draw:frame></text:p>
          </table:table-cell>
          <table:table-cell office:value-type="string" table:style-name="tablecell">
            <text:p text:style-name="tablealignleft">Les <text:span text:style-name="Strong_20_Emphasis">informations sur les certifications</text:span> peuvent être affichées dans l'extranet. Une <text:span text:style-name="Strong_20_Emphasis">notification</text:span> s'affiche également sur la page d'accueil de l'extranet pour alerter les utilisateurs quand la date de fin de validité est proche (ou dépassée).</text:p>
          </table:table-cell>
        </table:table-row>
      </table:table>
      <text:h text:style-name="Heading_20_2" text:outline-level="2"><text:bookmark-start text:name="__RefHeading___prise_de_commande_en_ligne_10"/><text:bookmark-start text:name="prise_de_commande_en_ligne"/>Prise de commande en ligne<text:bookmark-end text:name="__RefHeading___prise_de_commande_en_ligne_10"/><text:bookmark-end text:name="prise_de_commande_en_ligne"/></text:h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Proposez à tout moment votre <text:span text:style-name="Strong_20_Emphasis">catalogue de produits</text:span> sur votre espace extranet. La <text:span text:style-name="Strong_20_Emphasis">prise de commande se fait en ligne</text:span> mais la <text:span text:style-name="Strong_20_Emphasis">facturation</text:span> et le paiement se gère comme n’importe quelles autres commandes de vos clients depuis <text:span text:style-name="Strong_20_Emphasis">Atys</text:span>.</text:p>
            <text:a xlink:type="simple" xlink:href="https://www.analys-informatique.com/actu/2020/05/20/une-solution-e-commerce-cle-en-main" text:style-name="Internet_20_link" text:visited-style-name="Visited_20_Internet_20_Link">Lire l'article</text:a>
          </table:table-cell>
          <table:table-cell office:value-type="string" table:style-name="tablecell">
            <text:p text:style-name="tablealignleft"><draw:frame draw:style-name="media" draw:name="6" text:anchor-type="as-char" draw:z-index="6" svg:width="5.2916666666667cm" style:rel-width="100%" svg:height="6.3323611111111cm" style:rel-height="scale"><draw:image xlink:href="Pictures/ea2a053440fdb6e5e252034ce2b88c7c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integration_farmleap_11"/><text:bookmark-start text:name="integration_farmleap1"/>Intégration Farmleap<text:bookmark-end text:name="__RefHeading___integration_farmleap_11"/><text:bookmark-end text:name="integration_farmleap1"/></text:h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<draw:frame draw:style-name="media" draw:name="7" text:anchor-type="as-char" draw:z-index="7" svg:width="10.583333333333cm" svg:height="7.5975717439294cm"><draw:image xlink:href="Pictures/6afe828f6ac42c138a75909bd23b0676.png" xlink:type="simple" xlink:show="embed" xlink:actuate="onLoad"/></draw:frame></text:p>
          </table:table-cell>
          <table:table-cell office:value-type="string" table:style-name="tablecell">
            <text:p text:style-name="tablealignleft">La <text:span text:style-name="Strong_20_Emphasis">plateforme FarmLEAP</text:span> est intégrée de façon transparente dans votre espace extranet. Un seul endroit pour trouver toutes les informations dont vous et vos agriculteurs ont besoin. </text:p>
            <text:a xlink:type="simple" xlink:href="https://www.analys-informatique.com/actu/2020/01/13/un-nouveau-partenariat-avec-la-start-up-de-l&amp;#39;agri-tech-farm-leap" text:style-name="Internet_20_link" text:visited-style-name="Visited_20_Internet_20_Link">Lire l'article</text:a>
          </table:table-cell>
        </table:table-row>
      </table:table>
      <text:p text:style-name="Text_20_body"><text:line-break/></text:p>
      <text:h text:style-name="Heading_20_3" text:outline-level="3"><text:bookmark-start text:name="__RefHeading___connexion_extranet_12"/><text:bookmark-start text:name="connexion_extranet"/>Connexion Extranet<text:bookmark-end text:name="__RefHeading___connexion_extranet_12"/><text:bookmark-end text:name="connexion_extranet"/></text:h>
      <text:p text:style-name="Text_20_body">En lien avec Atys V19+, vous pouvez à présent définir des identifiants et mots de passe au niveau des contacts et non plus uniquement au niveau du tiers.
Ainsi, vous pouvez fournir des <text:span text:style-name="Strong_20_Emphasis">accès différents à votre extranet</text:span>, à plusieurs personnes d'une même exploitation avec des droits de visualisation différents.</text:p>
      <text:p text:style-name="Text_20_body"><text:line-break/></text:p>
      <text:h text:style-name="Heading_20_2" text:outline-level="2"><text:bookmark-start text:name="__RefHeading___meteo_agricole_-_nouvelle_presentation_13"/><text:bookmark-start text:name="meteo_agricole_-_nouvelle_presentation"/>Météo agricole - Nouvelle présentation<text:bookmark-end text:name="__RefHeading___meteo_agricole_-_nouvelle_presentation_13"/><text:bookmark-end text:name="meteo_agricole_-_nouvelle_presentation"/></text:h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Nouvelle présentation plus adaptée mobile pour la <text:span text:style-name="Strong_20_Emphasis">météo agricole</text:span>. Plus d'informations météo disponibles.</text:p>
            <text:a xlink:type="simple" xlink:href="https://analys-informatique.com/actu/2019/02/07/le-module-m%C3%A9t%C3%A9o-agricole-%C3%A9volue" text:style-name="Internet_20_link" text:visited-style-name="Visited_20_Internet_20_Link">Lire l'article</text:a>
          </table:table-cell>
          <table:table-cell office:value-type="string" table:style-name="tablecell">
            <text:p text:style-name="tablealignleft"><draw:frame draw:style-name="media" draw:name="8" text:anchor-type="as-char" draw:z-index="8" svg:width="10.583333333333cm" svg:height="11.323028673835cm"><draw:image xlink:href="Pictures/c88383cc51bdffb53b9cf80871e89456.png" xlink:type="simple" xlink:show="embed" xlink:actuate="onLoad"/></draw:frame></text:p>
          </table:table-cell>
        </table:table-row>
      </table:table>
      <text:p text:style-name="Text_20_body"><text:line-break/></text:p>
      <text:h text:style-name="Heading_20_3" text:outline-level="3"><text:bookmark-start text:name="__RefHeading___partage_et_publications_sur_facebook_twitter_linkedin_14"/><text:bookmark-start text:name="partage_et_publications_sur_facebook_twitter_linkedin"/>Partage et publications sur Facebook, Twitter, LinkedIn<text:bookmark-end text:name="__RefHeading___partage_et_publications_sur_facebook_twitter_linkedin_14"/><text:bookmark-end text:name="partage_et_publications_sur_facebook_twitter_linkedin"/></text:h>
      <text:h text:style-name="Heading_20_4" text:outline-level="4"><text:bookmark-start text:name="__RefHeading___publiez_vos_actualites_sur_les_reseaux_sociaux_depuis_l_interface_d_administration_sitefinity_15"/><text:bookmark-start text:name="publiez_vos_actualites_sur_les_reseaux_sociaux_depuis_l_interface_d_administration_sitefinity"/>Publiez vos actualités sur les réseaux sociaux depuis l'interface d'administration Sitefinity<text:bookmark-end text:name="__RefHeading___publiez_vos_actualites_sur_les_reseaux_sociaux_depuis_l_interface_d_administration_sitefinity_15"/><text:bookmark-end text:name="publiez_vos_actualites_sur_les_reseaux_sociaux_depuis_l_interface_d_administration_sitefinity"/></text:h>
      <text:p text:style-name="Text_20_body">Vous pouvez désormais gérer vos publications depuis l'interface d'administration de votre site internet. Vous pouvez <text:span text:style-name="Strong_20_Emphasis">publier vos actualités sur Facebook, Twitter et LinkedIn</text:span> en vous connectant simplement à votre interface d'administration Sitefinity.</text:p>
      <text:p text:style-name="Horizontal_20_Line"/>
      <text:h text:style-name="Heading_20_4" text:outline-level="4"><text:bookmark-start text:name="__RefHeading___vos_utilisateurs_partagent_vos_contenus_sur_les_reseaux_sociaux_16"/><text:bookmark-start text:name="vos_utilisateurs_partagent_vos_contenus_sur_les_reseaux_sociaux"/>Vos utilisateurs partagent vos contenus sur les réseaux sociaux<text:bookmark-end text:name="__RefHeading___vos_utilisateurs_partagent_vos_contenus_sur_les_reseaux_sociaux_16"/><text:bookmark-end text:name="vos_utilisateurs_partagent_vos_contenus_sur_les_reseaux_sociaux"/></text:h>
      <text:p text:style-name="Text_20_body">Les utilisateurs de votre site internet institutionnel peuvent partager un <text:span text:style-name="Strong_20_Emphasis">lien vers les pages ou les actualités</text:span> de votre site sur Facebook, Twitter et LinkedIn grâce à une widget posée sur chacune des pages/actus</text:p>
      <text:h text:style-name="Heading_20_2" text:outline-level="2"><text:bookmark-start text:name="__RefHeading___souscription_de_contrat_17"/><text:bookmark-start text:name="souscription_de_contrat"/>Souscription de contrat<text:bookmark-end text:name="__RefHeading___souscription_de_contrat_17"/><text:bookmark-end text:name="souscription_de_contrat"/></text:h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Le module de souscription de contrat évolue. La nouvelle version permet une <text:span text:style-name="Strong_20_Emphasis">souscription de contrat simplifiée</text:span> en quelques clics seulement. Le module est optimisé pour une utilisation sur téléphone mobile.</text:p>
            <text:a xlink:type="simple" xlink:href="https://analys-informatique.com/actu/2019/10/09/la-souscription-de-contrat-depuis-l&amp;#39;extranet-%C3%A9volue" text:style-name="Internet_20_link" text:visited-style-name="Visited_20_Internet_20_Link">Lire l'article</text:a>
          </table:table-cell>
          <table:table-cell office:value-type="string" table:style-name="tablecell">
            <text:p text:style-name="tablealignleft"><draw:frame draw:style-name="media" draw:name="9" text:anchor-type="as-char" draw:z-index="9" svg:width="5.2916666666667cm" style:rel-width="100%" svg:height="9.7837037037037cm" style:rel-height="scale"><draw:image xlink:href="Pictures/c3431a4f779d7290e9f7342f9cc71122.png" xlink:type="simple" xlink:show="embed" xlink:actuate="onLoad"/></draw:frame></text:p>
          </table:table-cell>
        </table:table-row>
      </table:table>
      <text:p text:style-name="Text_20_body"><text:line-break/>
<text:line-break/></text:p>
      <text:h text:style-name="Heading_20_2" text:outline-level="2"><text:bookmark-start text:name="__RefHeading___cotations_-_nouvelle_presentation_18"/><text:bookmark-start text:name="cotations_-_nouvelle_presentation"/>Cotations - Nouvelle présentation<text:bookmark-end text:name="__RefHeading___cotations_-_nouvelle_presentation_18"/><text:bookmark-end text:name="cotations_-_nouvelle_presentation"/></text:h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<draw:frame draw:style-name="media" draw:name="10" text:anchor-type="as-char" draw:z-index="10" svg:width="10.583333333333cm" svg:height="6.5073597913173cm"><draw:image xlink:href="Pictures/ac3b1d599cc2ef0e919fcb0f47b7b2d6.png" xlink:type="simple" xlink:show="embed" xlink:actuate="onLoad"/></draw:frame></text:p>
          </table:table-cell>
          <table:table-cell office:value-type="string" table:style-name="tablecell">
            <text:p text:style-name="tablealignleft">Nouvelle présentation plus adaptée mobile pour l'<text:span text:style-name="Strong_20_Emphasis">affichage des cotations</text:span> et des cotations d'options</text:p>
          </table:table-cell>
        </table:table-row>
      </table:table>
      <text:p text:style-name="Text_20_body"><text:line-break/>
<text:line-break/></text:p>
      <text:p text:style-name="Text_20_body"><text:line-break/>
<text:line-break/>
<text:line-break/></text:p>
      <text:h text:style-name="Heading_20_2" text:outline-level="2"><text:bookmark-start text:name="__RefHeading___saisie_des_alertes_cours_-_nouvelle_presentation_19"/><text:bookmark-start text:name="saisie_des_alertes_cours_-_nouvelle_presentation"/>Saisie des alertes cours - Nouvelle présentation<text:bookmark-end text:name="__RefHeading___saisie_des_alertes_cours_-_nouvelle_presentation_19"/><text:bookmark-end text:name="saisie_des_alertes_cours_-_nouvelle_presentation"/></text:h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>
            <text:p text:style-name="tablealignleft"><draw:frame draw:style-name="media" draw:name="11" text:anchor-type="as-char" draw:z-index="11" svg:width="7.9375cm" style:rel-width="100%" svg:height="9.4985416666667cm" style:rel-height="scale"><draw:image xlink:href="Pictures/1519caff198321705677bda1f60ab234.png" xlink:type="simple" xlink:show="embed" xlink:actuate="onLoad"/></draw:frame></text:p>
          </table:table-cell>
          <table:table-cell office:value-type="string" table:style-name="tablecell">
            <text:p text:style-name="tablealignleft">Nouvelle présentation pour les <text:span text:style-name="Strong_20_Emphasis">alertes cours</text:span>. L'interface est d'abord pensée pour l'utilisation mobile . </text:p>
          </table:table-cell>
        </table:table-row>
      </table:table>
      <text:h text:style-name="Heading_20_2" text:outline-level="2"><text:bookmark-start text:name="__RefHeading___module_cereale_livraisons_-_affichage_du_calibrage_20"/><text:bookmark-start text:name="module_cereale_livraisons_-_affichage_du_calibrage"/>Module céréale &gt; Livraisons - Affichage du Calibrage<text:bookmark-end text:name="__RefHeading___module_cereale_livraisons_-_affichage_du_calibrage_20"/><text:bookmark-end text:name="module_cereale_livraisons_-_affichage_du_calibrage"/></text:h>
      <text:p text:style-name="Text_20_body">Affichage de l'<text:span text:style-name="Strong_20_Emphasis">information de calibrage</text:span> s'il est significatif (par ex pour les orges)</text:p>
      <text:h text:style-name="Heading_20_2" text:outline-level="2"><text:bookmark-start text:name="__RefHeading___recapitulatif_des_alertes_cours_marche_21"/><text:bookmark-start text:name="recapitulatif_des_alertes_cours_marche"/>Récapitulatif des Alertes Cours marché<text:bookmark-end text:name="__RefHeading___recapitulatif_des_alertes_cours_marche_21"/><text:bookmark-end text:name="recapitulatif_des_alertes_cours_marche"/></text:h>
      <table:table table:style-name="Table">
        <table:table-column table:style-name="odt_auto_style_table_column_13_1"/>
        <table:table-column table:style-name="odt_auto_style_table_column_13_2"/>
        <table:table-row>
          <table:table-cell office:value-type="string" table:style-name="tablecell">
            <text:p text:style-name="tablealignleft"><draw:frame draw:style-name="media" draw:name="12" text:anchor-type="as-char" draw:z-index="12" svg:width="10.583333333333cm" svg:height="4.9902869757174cm"><draw:image xlink:href="Pictures/8e5feb9026ff2ef4973ceee09a9c2286.png" xlink:type="simple" xlink:show="embed" xlink:actuate="onLoad"/></draw:frame></text:p>
          </table:table-cell>
          <table:table-cell office:value-type="string" table:style-name="tablecell">
            <text:p text:style-name="tablealignleft">Dans l'interface d'administration de votre site Sitefinity, vous trouvez maintenant un onglet “récapitulatif des alertes cotations”. Cela permet d'avoir un <text:span text:style-name="Strong_20_Emphasis">tableau contenant toutes les alertes mises en place par vos agriculteurs</text:span> . Cela donne un aperçu de prix auquel vos agriculteurs sont vendeurs.</text:p>
          </table:table-cell>
        </table:table-row>
      </table:table>
      <text:h text:style-name="Heading_20_2" text:outline-level="2"><text:bookmark-start text:name="__RefHeading___personnalisation_des_templates_des_emails_transactionnels_22"/><text:bookmark-start text:name="personnalisation_des_templates_des_emails_transactionnels"/>Personnalisation des Templates des emails transactionnels<text:bookmark-end text:name="__RefHeading___personnalisation_des_templates_des_emails_transactionnels_22"/><text:bookmark-end text:name="personnalisation_des_templates_des_emails_transactionnels"/></text:h>
      <table:table table:style-name="Table">
        <table:table-column table:style-name="odt_auto_style_table_column_14_1"/>
        <table:table-column table:style-name="odt_auto_style_table_column_14_2"/>
        <table:table-row>
          <table:table-cell office:value-type="string" table:style-name="tablecell">
            <text:p text:style-name="tablealignleft">Pour tous les <text:span text:style-name="Strong_20_Emphasis">emails transactionnels envoyés depuis le site internet</text:span> (récapitulatif d'une commande, changement de mot de passe… ) vous pouvez désormais<text:span text:style-name="Strong_20_Emphasis"> personnaliser le message</text:span> dans l'interface d'administration Sitefinity. Vous pouvez y ajouter votre propre <text:span text:style-name="Strong_20_Emphasis">texte</text:span> ainsi que des <text:span text:style-name="Strong_20_Emphasis">variables</text:span> comme le nom de vos clients et leur adresse mail pour chaque type d'email transactionnel.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10.583333333333cm" svg:height="8.8235753317721cm"><draw:image xlink:href="Pictures/3139c78b4fd88866be7e4f20766e8b7d.png" xlink:type="simple" xlink:show="embed" xlink:actuate="onLoad"/></draw:frame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4:44</meta:creation-date>
    <dc:creator>Generated</dc:creator>
    <dc:date>2026-08-13T20::54:44</dc:date>
    <dc:language>en-US</dc:language>
    <meta:editing-cycles>1</meta:editing-cycles>
    <meta:editing-duration>PT0S</meta:editing-duration>
    <dc:title>wiki:releasenote:web</dc:title>
  </office:meta>
</office:document-meta>
</file>