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file-entry manifest:media-type="image/png" manifest:full-path="Pictures/309ac0226e2c2dd517c2c0481ee8f6cf.png"/>
  <manifest:file-entry manifest:media-type="image/png" manifest:full-path="Pictures/326ce509206ced31df7a503c33b7e688.png"/>
  <manifest:file-entry manifest:media-type="image/png" manifest:full-path="Pictures/8e0653cec3f97992db2d0bf9d8710919.png"/>
  <manifest:file-entry manifest:media-type="image/png" manifest:full-path="Pictures/bb827b88d675085522ab1ed4042fbb8a.png"/>
  <manifest:file-entry manifest:media-type="image/png" manifest:full-path="Pictures/62fb1edd974726808ad025ad0e75b22b.png"/>
  <manifest:file-entry manifest:media-type="image/png" manifest:full-path="Pictures/f072257948e38762d0e8dbeb823e9efb.png"/>
  <manifest:file-entry manifest:media-type="image/png" manifest:full-path="Pictures/3304c84b873ef7424920b657e8ebf211.png"/>
  <manifest:file-entry manifest:media-type="image/png" manifest:full-path="Pictures/6b7eaf47ee716e110749adbdef24eb5f.png"/>
  <manifest:file-entry manifest:media-type="image/png" manifest:full-path="Pictures/b6fd0ef112dd1bb486e6eb2f5a38056f.png"/>
  <manifest:file-entry manifest:media-type="image/png" manifest:full-path="Pictures/b2fac5a854b8ab6a21df5c111329a7d1.png"/>
  <manifest:file-entry manifest:media-type="image/png" manifest:full-path="Pictures/87077acb3a861252c57eb15b578f28fb.png"/>
  <manifest:file-entry manifest:media-type="image/png" manifest:full-path="Pictures/ac90c468d220a07997663f2c768ec4d8.png"/>
  <manifest:file-entry manifest:media-type="image/png" manifest:full-path="Pictures/59bcd9090a97fd370f06816a31c5eb25.png"/>
  <manifest:file-entry manifest:media-type="image/png" manifest:full-path="Pictures/890ec8aafb116cc629d608c2e28e24b3.png"/>
  <manifest:file-entry manifest:media-type="image/png" manifest:full-path="Pictures/9bceee520e0e07abcafc2dae5c53b799.png"/>
  <manifest:file-entry manifest:media-type="image/png" manifest:full-path="Pictures/d28777daa1f6d15b82ac10f132de4bfe.png"/>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suivi_projet:projet_client"/><text:bookmark-start text:name="__RefHeading___outil_de_suivi_de_projet_1"/><text:bookmark-start text:name="outil_de_suivi_de_projet"/>Outil de suivi de projet<text:bookmark-end text:name="__RefHeading___outil_de_suivi_de_projet_1"/><text:bookmark-end text:name="outil_de_suivi_de_projet"/></text:h>
      <text:h text:style-name="Heading_20_2" text:outline-level="2"><text:bookmark-start text:name="__RefHeading___page_d_accueilma_page_2"/><text:bookmark-start text:name="page_d_accueilma_page"/>Page d'accueil / Ma Page<text:bookmark-end text:name="__RefHeading___page_d_accueilma_page_2"/><text:bookmark-end text:name="page_d_accueilma_page"/></text:h>
      <text:p text:style-name="Text_20_body">
La page d'accueil présente un résumé des tickets soumis par LE CLIENT.

<text:line-break/></text:p>
      <text:p text:style-name="Text_20_body"><draw:frame draw:style-name="media" draw:name="0" text:anchor-type="as-char" draw:z-index="0" svg:width="48.709791666667cm" style:rel-width="100%" svg:height="24.92375cm" style:rel-height="scale"><draw:image xlink:href="Pictures/309ac0226e2c2dd517c2c0481ee8f6cf.png" xlink:type="simple" xlink:show="embed" xlink:actuate="onLoad"/></draw:frame>
<text:line-break/>
<text:line-break/></text:p>
      <text:p text:style-name="Text_20_body">Widget Mes TicketsLa widget <text:span text:style-name="Strong_20_Emphasis">Mes Tickets</text:span> présente tous les tickets en cours (non livrés, non fermés et non rejetés) qui me sont assignés.
<text:line-break/>
<text:line-break/></text:p>
      <text:p text:style-name="Text_20_body">Nouveaux ticketsLa widget <text:span text:style-name="Strong_20_Emphasis">Nouveaux tickets</text:span> présente tous les nouveaux tickets, c'est à dire toutes les tickets qui ne sont pas encore commencés.
<text:line-break/>
<text:line-break/></text:p>
      <text:p text:style-name="Text_20_body">Widget Tâches traitéesLa widget <text:span text:style-name="Strong_20_Emphasis">Tâches traitées</text:span> présente toutes les tâches/tickets terminés (livrées, fermés ou rejetés).</text:p>
      <text:h text:style-name="Heading_20_2" text:outline-level="2"><text:bookmark-start text:name="__RefHeading___tachestickets_3"/><text:bookmark-start text:name="tachestickets"/>Tâches / Tickets<text:bookmark-end text:name="__RefHeading___tachestickets_3"/><text:bookmark-end text:name="tachestickets"/></text:h>
      <text:h text:style-name="Heading_20_3" text:outline-level="3"><text:bookmark-start text:name="__RefHeading___liste_des_taches_4"/><text:bookmark-start text:name="liste_des_taches"/>Liste des tâches<text:bookmark-end text:name="__RefHeading___liste_des_taches_4"/><text:bookmark-end text:name="liste_des_taches"/></text:h>
      <text:p text:style-name="Text_20_body">
La <text:span text:style-name="Strong_20_Emphasis">liste des tâches</text:span> référence tous les tickets du suivi de projet. Par défaut, la liste des tâches est <text:span text:style-name="Strong_20_Emphasis">groupée</text:span> par projet et chaque groupe est <text:span text:style-name="Strong_20_Emphasis">trié</text:span> selon le niveau de <text:span text:style-name="Strong_20_Emphasis">priorisation</text:span> des tâches.

<text:line-break/>
<text:line-break/></text:p>
      <text:p text:style-name="Text_20_body"><draw:frame draw:style-name="media" draw:name="1" text:anchor-type="as-char" draw:z-index="1" svg:width="48.630416666667cm" style:rel-width="100%" svg:height="23.97125cm" style:rel-height="scale"><draw:image xlink:href="Pictures/326ce509206ced31df7a503c33b7e688.png" xlink:type="simple" xlink:show="embed" xlink:actuate="onLoad"/></draw:frame>
<text:line-break/>
<text:line-break/>

Plusieurs <text:span text:style-name="Strong_20_Emphasis">filtres</text:span> sont disponibles et permettent de réaliser des tris différents selon les besoins :
</text:p>
      <table:table table:style-name="Table">
        <table:table-column/>
        <table:table-column/>
        <table:table-column/>
        <table:table-row>
          <table:table-cell office:value-type="string" table:style-name="tableheader">
            <text:p text:style-name="Table_20_Heading">Nom du Filtre</text:p>
          </table:table-cell>
          <table:table-cell office:value-type="string" table:style-name="tableheader">
            <text:p text:style-name="Table_20_Heading">Action</text:p>
          </table:table-cell>
          <table:table-cell office:value-type="string" table:style-name="tableheader">
            <text:p text:style-name="Table_20_Heading">Représentation</text:p>
          </table:table-cell>
        </table:table-row>
        <table:table-row>
          <table:table-cell office:value-type="string" table:style-name="tablecell">
            <text:p text:style-name="tablealignleft"><text:span text:style-name="Strong_20_Emphasis">A TRAITER</text:span></text:p>
          </table:table-cell>
          <table:table-cell office:value-type="string" table:style-name="tablecell">
            <text:p text:style-name="tablealignleft">Affiche toutes les tâches qui ne sont pas en cours de traitement (Statuts Nouveau, En Attente, A planifier, Demande Client, En attente client, A l'étude, A tester client)</text:p>
          </table:table-cell>
          <table:table-cell office:value-type="string" table:style-name="tablecell">
            <text:p text:style-name="tablealignleft"><draw:frame draw:style-name="media" draw:name="2" text:anchor-type="as-char" draw:z-index="2" svg:width="2.9633333333333cm" style:rel-width="100%" svg:height="0.66145833333333cm" style:rel-height="scale"><draw:image xlink:href="Pictures/8e0653cec3f97992db2d0bf9d8710919.png" xlink:type="simple" xlink:show="embed" xlink:actuate="onLoad"/></draw:frame></text:p>
          </table:table-cell>
        </table:table-row>
        <table:table-row>
          <table:table-cell office:value-type="string" table:style-name="tablecell">
            <text:p text:style-name="tablealignleft"><text:span text:style-name="Strong_20_Emphasis">EN COURS</text:span></text:p>
          </table:table-cell>
          <table:table-cell office:value-type="string" table:style-name="tablecell">
            <text:p text:style-name="tablealignleft">Affiche toutes les tâches en cours de traitement (Statuts En cours, Envoi en Prod.)</text:p>
          </table:table-cell>
          <table:table-cell office:value-type="string" table:style-name="tablecell">
            <text:p text:style-name="tablealignleft"><draw:frame draw:style-name="media" draw:name="3" text:anchor-type="as-char" draw:z-index="3" svg:width="2.8575cm" style:rel-width="100%" svg:height="0.68791666666667cm" style:rel-height="scale"><draw:image xlink:href="Pictures/bb827b88d675085522ab1ed4042fbb8a.png" xlink:type="simple" xlink:show="embed" xlink:actuate="onLoad"/></draw:frame></text:p>
          </table:table-cell>
        </table:table-row>
        <table:table-row>
          <table:table-cell office:value-type="string" table:style-name="tablecell">
            <text:p text:style-name="tablealignleft"><text:span text:style-name="Strong_20_Emphasis">MES TACHES</text:span></text:p>
          </table:table-cell>
          <table:table-cell office:value-type="string" table:style-name="tablecell">
            <text:p text:style-name="tablealignleft">Affiche toutes les tâches en cours de traitement et qui me sont assignées</text:p>
          </table:table-cell>
          <table:table-cell office:value-type="string" table:style-name="tablecell">
            <text:p text:style-name="tablealignleft"><draw:frame draw:style-name="media" draw:name="4" text:anchor-type="as-char" draw:z-index="4" svg:width="3.1220833333333cm" style:rel-width="100%" svg:height="0.74083333333333cm" style:rel-height="scale"><draw:image xlink:href="Pictures/62fb1edd974726808ad025ad0e75b22b.png" xlink:type="simple" xlink:show="embed" xlink:actuate="onLoad"/></draw:frame></text:p>
          </table:table-cell>
        </table:table-row>
        <table:table-row>
          <table:table-cell office:value-type="string" table:style-name="tablecell">
            <text:p text:style-name="tablealignleft"><text:span text:style-name="Strong_20_Emphasis">RESOLUS</text:span></text:p>
          </table:table-cell>
          <table:table-cell office:value-type="string" table:style-name="tablecell">
            <text:p text:style-name="tablealignleft">Affiche toutes les tâches traitées (Statuts Fermé, Résolu, Rejeté)</text:p>
          </table:table-cell>
          <table:table-cell office:value-type="string" table:style-name="tablecell">
            <text:p text:style-name="tablealignleft"><draw:frame draw:style-name="media" draw:name="5" text:anchor-type="as-char" draw:z-index="5" svg:width="2.8310416666667cm" style:rel-width="100%" svg:height="0.68791666666667cm" style:rel-height="scale"><draw:image xlink:href="Pictures/f072257948e38762d0e8dbeb823e9efb.png" xlink:type="simple" xlink:show="embed" xlink:actuate="onLoad"/></draw:frame></text:p>
          </table:table-cell>
        </table:table-row>
        <table:table-row>
          <table:table-cell office:value-type="string" table:style-name="tablecell">
            <text:p text:style-name="tablealignleft"><text:span text:style-name="Strong_20_Emphasis">TACHES NON ASSIGNEES</text:span></text:p>
          </table:table-cell>
          <table:table-cell office:value-type="string" table:style-name="tablecell">
            <text:p text:style-name="tablealignleft">Affiche toutes les tâches qui ne sont assignées à personne</text:p>
          </table:table-cell>
          <table:table-cell office:value-type="string" table:style-name="tablecell">
            <text:p text:style-name="tablealignleft"><draw:frame draw:style-name="media" draw:name="6" text:anchor-type="as-char" draw:z-index="6" svg:width="5.000625cm" style:rel-width="100%" svg:height="0.714375cm" style:rel-height="scale"><draw:image xlink:href="Pictures/3304c84b873ef7424920b657e8ebf211.png" xlink:type="simple" xlink:show="embed" xlink:actuate="onLoad"/></draw:frame></text:p>
          </table:table-cell>
        </table:table-row>
        <table:table-row>
          <table:table-cell office:value-type="string" table:style-name="tablecell">
            <text:p text:style-name="tablealignleft"><text:span text:style-name="Strong_20_Emphasis">Versions archivées</text:span></text:p>
          </table:table-cell>
          <table:table-cell office:value-type="string" table:style-name="tablecell">
            <text:p text:style-name="tablealignleft">Affiche toutes les tâches relatives à une version archivée</text:p>
          </table:table-cell>
          <table:table-cell office:value-type="string" table:style-name="tablecell">
            <text:p text:style-name="tablealignleft"><draw:frame draw:style-name="media" draw:name="7" text:anchor-type="as-char" draw:z-index="7" svg:width="4.0745833333333cm" style:rel-width="100%" svg:height="0.74083333333333cm" style:rel-height="scale"><draw:image xlink:href="Pictures/6b7eaf47ee716e110749adbdef24eb5f.png" xlink:type="simple" xlink:show="embed" xlink:actuate="onLoad"/></draw:frame></text:p>
          </table:table-cell>
        </table:table-row>
        <table:table-row>
          <table:table-cell office:value-type="string" table:style-name="tablecell">
            <text:p text:style-name="tablealignleft"><text:span text:style-name="Strong_20_Emphasis">zPlanning</text:span></text:p>
          </table:table-cell>
          <table:table-cell office:value-type="string" table:style-name="tablecell">
            <text:p text:style-name="tablealignleft">Affiche toutes les tâches en cours de traitement et qui me sont assignées dans un calendrier</text:p>
          </table:table-cell>
          <table:table-cell office:value-type="string" table:style-name="tablecell">
            <text:p text:style-name="tablealignleft"><draw:frame draw:style-name="media" draw:name="8" text:anchor-type="as-char" draw:z-index="8" svg:width="3.1485416666667cm" style:rel-width="100%" svg:height="0.714375cm" style:rel-height="scale"><draw:image xlink:href="Pictures/b6fd0ef112dd1bb486e6eb2f5a38056f.png" xlink:type="simple" xlink:show="embed" xlink:actuate="onLoad"/></draw:frame></text:p>
          </table:table-cell>
        </table:table-row>
      </table:table>
      <text:h text:style-name="Heading_20_3" text:outline-level="3"><text:bookmark-start text:name="__RefHeading___creation_de_tachestickets_5"/><text:bookmark-start text:name="creation_de_tachestickets"/>Création de tâches / tickets<text:bookmark-end text:name="__RefHeading___creation_de_tachestickets_5"/><text:bookmark-end text:name="creation_de_tachestickets"/></text:h>
      <text:p text:style-name="Text_20_body">
Cliquer sur le bouton <text:span text:style-name="Strong_20_Emphasis">Nouvelle tâche</text:span>. Cette action permet d'initier la saisie d'une nouvelle tâche.
</text:p>
      <text:p text:style-name="Text_20_body"><draw:frame draw:style-name="media" draw:name="9" text:anchor-type="as-char" draw:z-index="9" svg:width="48.10125cm" style:rel-width="100%" svg:height="22.5425cm" style:rel-height="scale"><draw:image xlink:href="Pictures/b2fac5a854b8ab6a21df5c111329a7d1.png" xlink:type="simple" xlink:show="embed" xlink:actuate="onLoad"/></draw:frame>
</text:p>
      <text:list text:style-name="Numbering_20_1" text:continue-numbering="false">
        <text:list-item>
          <text:p text:style-name="Numbering_20_1_Content_First"> Nom de la tâche / ticket</text:p>
        </text:list-item>
        <text:list-item>
          <text:p text:style-name="Numbering_20_1_Content"> Description / Motif</text:p>
        </text:list-item>
        <text:list-item>
          <text:p text:style-name="Numbering_20_1_Content"> <text:a xlink:type="simple" xlink:href="#__RefHeading___tracker_14" text:style-name="Local_20_link" text:visited-style-name="Visited_20_Local_20_Link">Tracker</text:a></text:p>
        </text:list-item>
        <text:list-item>
          <text:p text:style-name="Numbering_20_1_Content_Last"> <text:a xlink:type="simple" xlink:href="#__RefHeading___priorite_16" text:style-name="Local_20_link" text:visited-style-name="Visited_20_Local_20_Link">Priorité</text:a></text:p>
        </text:list-item>
      </text:list>
      <text:list text:style-name="Numbering_20_1" text:continue-numbering="false">
        <text:list-item>
          <text:p text:style-name="Numbering_20_1_Content_First"> Assigné à</text:p>
        </text:list-item>
        <text:list-item>
          <text:p text:style-name="Numbering_20_1_Content"> Catégorie de la tâche</text:p>
        </text:list-item>
        <text:list-item>
          <text:p text:style-name="Numbering_20_1_Content"> <text:a xlink:type="simple" xlink:href="#__RefHeading___jalons_19" text:style-name="Local_20_link" text:visited-style-name="Visited_20_Local_20_Link">Jalon</text:a></text:p>
        </text:list-item>
        <text:list-item>
          <text:p text:style-name="Numbering_20_1_Content"> Date de début</text:p>
        </text:list-item>
        <text:list-item>
          <text:p text:style-name="Numbering_20_1_Content_Last"> Date d'échéance</text:p>
        </text:list-item>
      </text:list>
      <text:p text:style-name="Text_20_body">
Ajouter un ou plusieurs <text:span text:style-name="Strong_20_Emphasis">collaborateur(s)</text:span> à la tâche pour les informer, sous forme de notifications envoyées par email, des modifications apportées à la tâche (changement de statut, commentaire…).

</text:p>
      <text:h text:style-name="Heading_20_3" text:outline-level="3"><text:bookmark-start text:name="__RefHeading___modifier_une_tacheajouter_des_notes_6"/><text:bookmark-start text:name="modifier_une_tacheajouter_des_notes"/>Modifier une tâche / Ajouter des notes<text:bookmark-end text:name="__RefHeading___modifier_une_tacheajouter_des_notes_6"/><text:bookmark-end text:name="modifier_une_tacheajouter_des_notes"/></text:h>
      <text:p text:style-name="Text_20_body"><draw:frame draw:style-name="media" draw:name="10" text:anchor-type="as-char" draw:z-index="10" svg:width="39.819791666667cm" style:rel-width="100%" svg:height="24.765cm" style:rel-height="scale"><draw:image xlink:href="Pictures/87077acb3a861252c57eb15b578f28fb.png" xlink:type="simple" xlink:show="embed" xlink:actuate="onLoad"/></draw:frame>
<text:line-break/>
<text:line-break/>

Sélectionner une tâche dans la <text:a xlink:type="simple" xlink:href="#__RefHeading___liste_des_taches_4" text:style-name="Local_20_link" text:visited-style-name="Visited_20_Local_20_Link">liste des tâches</text:a> puis cliquer sur le bouton <text:span text:style-name="Strong_20_Emphasis">Mettre à jour</text:span> (pour voir toutes les propriétés de la tâche, cliquer sur le bouton <text:span text:style-name="Strong_20_Emphasis">Changer les propriétés</text:span>) et procéder à la modification des champs.<text:line-break/>
Cliquer sur le bouton <text:span text:style-name="Strong_20_Emphasis">Sauvegarder</text:span> pour valider les modifications.
</text:p>
      <text:p text:style-name="Text_20_body">
La modification d'un ou plusieurs éléments d'une tâche entraine une notification par mail qui sera envoyée à tous les <text:span text:style-name="Strong_20_Emphasis">collaborateurs</text:span> définis dans la tâche.

</text:p>
      <text:h text:style-name="Heading_20_2" text:outline-level="2"><text:bookmark-start text:name="__RefHeading___documents_7"/><text:bookmark-start text:name="documents"/>Documents<text:bookmark-end text:name="__RefHeading___documents_7"/><text:bookmark-end text:name="documents"/></text:h>
      <text:p text:style-name="Text_20_body">
Les <text:span text:style-name="Strong_20_Emphasis">documents</text:span> représentent tous les fichiers associés au projet. Ces fichiers peuvent être ajoutés lors de la création d'une tâche, de la modification d'une tâche ou simplement en accédant aux documents par l'onglet <text:span text:style-name="Strong_20_Emphasis">Documents</text:span>.
</text:p>
      <text:h text:style-name="Heading_20_3" text:outline-level="3"><text:bookmark-start text:name="__RefHeading___ajouter_des_documents_au_projet_8"/><text:bookmark-start text:name="ajouter_des_documents_au_projet"/>Ajouter des documents au projet<text:bookmark-end text:name="__RefHeading___ajouter_des_documents_au_projet_8"/><text:bookmark-end text:name="ajouter_des_documents_au_projet"/></text:h>
      <text:p text:style-name="Text_20_body">Cliquer sur l'onglet <text:span text:style-name="Strong_20_Emphasis">Documents</text:span>. Dans la nouvelle fenêtre, cliquer sur le bouton <text:span text:style-name="Strong_20_Emphasis">Nouveau document</text:span>.<text:line-break/>
Renseigner le <text:span text:style-name="Strong_20_Emphasis">Titre</text:span>, la <text:span text:style-name="Strong_20_Emphasis">Description</text:span> et la <text:span text:style-name="Strong_20_Emphasis">Catégorie</text:span>. Ajouter un ou plusieurs documents (bouton <text:span text:style-name="Strong_20_Emphasis">Parcourir</text:span>) et valider en cliquant sur <text:span text:style-name="Strong_20_Emphasis">Créer</text:span>.</text:p>
      <text:p text:style-name="Text_20_body"><draw:frame draw:style-name="media" draw:name="11" text:anchor-type="as-char" draw:z-index="11" svg:width="45.772916666667cm" style:rel-width="100%" svg:height="17.039166666667cm" style:rel-height="scale"><draw:image xlink:href="Pictures/ac90c468d220a07997663f2c768ec4d8.png" xlink:type="simple" xlink:show="embed" xlink:actuate="onLoad"/></draw:frame>
</text:p>
      <text:h text:style-name="Heading_20_3" text:outline-level="3"><text:bookmark-start text:name="__RefHeading___mettre_a_jour_un_document_revisions_9"/><text:bookmark-start text:name="mettre_a_jour_un_document_revisions"/>Mettre à jour un document (révisions)<text:bookmark-end text:name="__RefHeading___mettre_a_jour_un_document_revisions_9"/><text:bookmark-end text:name="mettre_a_jour_un_document_revisions"/></text:h>
      <text:p text:style-name="Text_20_body">Cliquer sur l'onglet <text:span text:style-name="Strong_20_Emphasis">Documents</text:span>. Sur la ligne du fichier à mettre à jour, cliquer sur le bouton <text:span text:style-name="Strong_20_Emphasis">Ajouter nouvelle version à cette pièce jointe</text:span>.<text:line-break/>
Dans la nouvelle fenêtre, sélectionner le fichier à envoyer et cliquer sur le bouton <text:span text:style-name="Strong_20_Emphasis">Mettre à jour</text:span>.<text:line-break/>

<draw:frame draw:style-name="media" draw:name="12" text:anchor-type="as-char" draw:z-index="12" svg:width="14.578541666667cm" svg:height="8.09625cm"><draw:image xlink:href="Pictures/59bcd9090a97fd370f06816a31c5eb25.png" xlink:type="simple" xlink:show="embed" xlink:actuate="onLoad"/></draw:frame></text:p>
      <text:p text:style-name="Text_20_body">Les noms de fichiers doivent être <text:span text:style-name="Strong_20_Emphasis">identiques</text:span> pour pouvoir effectuer la mise à jour (modification de version). Dans le cas contraire, la mise à jour est <text:span text:style-name="Strong_20_Emphasis">ignorée</text:span>.
</text:p>
      <text:h text:style-name="Heading_20_2" text:outline-level="2"><text:bookmark-start text:name="__RefHeading___workflows_10"/><text:bookmark-start text:name="workflows"/>Workflows<text:bookmark-end text:name="__RefHeading___workflows_10"/><text:bookmark-end text:name="workflows"/></text:h>
      <text:p text:style-name="Text_20_body">
Le workflow permet de définir des transitions de <text:a xlink:type="simple" xlink:href="#__RefHeading___statuts_15" text:style-name="Local_20_link" text:visited-style-name="Visited_20_Local_20_Link">statut</text:a> que les membres d'un projet sont autorisés à faire sur les demandes, en fonction de leur type.
</text:p>
      <text:h text:style-name="Heading_20_3" text:outline-level="3"><text:bookmark-start text:name="__RefHeading___workflow_nouvelle_demandedysfonctionnement_11"/><text:bookmark-start text:name="workflow_nouvelle_demandedysfonctionnement"/>Workflow Nouvelle Demande / Dysfonctionnement<text:bookmark-end text:name="__RefHeading___workflow_nouvelle_demandedysfonctionnement_11"/><text:bookmark-end text:name="workflow_nouvelle_demandedysfonctionnement"/></text:h>
      <text:p text:style-name="Text_20_body"><draw:frame draw:style-name="media" draw:name="13" text:anchor-type="as-char" draw:z-index="13" svg:width="" svg:rel-width="100%" svg:height="0cm"><draw:image xlink:href="" xlink:type="simple" xlink:show="embed" xlink:actuate="onLoad"/></draw:frame>

Légende :<text:line-break/>
<draw:frame draw:style-name="media" draw:name="  Legend" text:anchor-type="as-char" draw:z-index="0" svg:width="1.6933333333333cm"><draw:text-box><text:p text:style-name="legendcenter"><draw:frame draw:style-name="media" draw:name=" " text:anchor-type="as-char" draw:z-index="14" svg:width="1.6933333333333cm" svg:height="0.84666666666667cm"><draw:image xlink:href="Pictures/890ec8aafb116cc629d608c2e28e24b3.png" xlink:type="simple" xlink:show="embed" xlink:actuate="onLoad"/></draw:frame> </text:p></draw:text-box></draw:frame> Statut de la tâche
<text:line-break/>
<draw:frame draw:style-name="media" draw:name="  Legend" text:anchor-type="as-char" draw:z-index="0" svg:width="1.6933333333333cm"><draw:text-box><text:p text:style-name="legendcenter"><draw:frame draw:style-name="media" draw:name=" " text:anchor-type="as-char" draw:z-index="15" svg:width="1.6933333333333cm" svg:height="0.84666666666667cm"><draw:image xlink:href="Pictures/9bceee520e0e07abcafc2dae5c53b799.png" xlink:type="simple" xlink:show="embed" xlink:actuate="onLoad"/></draw:frame> </text:p></draw:text-box></draw:frame> Utilisateur pouvant affecter le statut<draw:frame draw:style-name="media" draw:name="16" text:anchor-type="as-char" draw:z-index="16" svg:width="" svg:rel-width="100%" svg:height="0cm"><draw:image xlink:href="" xlink:type="simple" xlink:show="embed" xlink:actuate="onLoad"/></draw:frame>

Légende :<text:line-break/>
<draw:frame draw:style-name="media" draw:name="  Legend" text:anchor-type="as-char" draw:z-index="0" svg:width="1.6933333333333cm"><draw:text-box><text:p text:style-name="legendcenter"><draw:frame draw:style-name="media" draw:name=" " text:anchor-type="as-char" draw:z-index="17" svg:width="1.6933333333333cm" svg:height="0.84666666666667cm"><draw:image xlink:href="Pictures/890ec8aafb116cc629d608c2e28e24b3.png" xlink:type="simple" xlink:show="embed" xlink:actuate="onLoad"/></draw:frame> </text:p></draw:text-box></draw:frame> Statut de la tâche
<text:line-break/>
<draw:frame draw:style-name="media" draw:name="  Legend" text:anchor-type="as-char" draw:z-index="0" svg:width="1.6933333333333cm"><draw:text-box><text:p text:style-name="legendcenter"><draw:frame draw:style-name="media" draw:name=" " text:anchor-type="as-char" draw:z-index="18" svg:width="1.6933333333333cm" svg:height="0.84666666666667cm"><draw:image xlink:href="Pictures/9bceee520e0e07abcafc2dae5c53b799.png" xlink:type="simple" xlink:show="embed" xlink:actuate="onLoad"/></draw:frame> </text:p></draw:text-box></draw:frame> Utilisateur pouvant affecter le statut</text:p>
      <text:h text:style-name="Heading_20_2" text:outline-level="2"><text:bookmark-start text:name="__RefHeading___comptabilisation_du_temps_d_interventionfacturation_12"/><text:bookmark-start text:name="comptabilisation_du_temps_d_interventionfacturation"/>Comptabilisation du temps d'intervention / Facturation<text:bookmark-end text:name="__RefHeading___comptabilisation_du_temps_d_interventionfacturation_12"/><text:bookmark-end text:name="comptabilisation_du_temps_d_interventionfacturation"/></text:h>
      <text:p text:style-name="Text_20_body"><draw:frame draw:style-name="media" draw:name="19" text:anchor-type="as-char" draw:z-index="19" svg:width="36.935833333333cm" style:rel-width="100%" svg:height="6.0589583333333cm" style:rel-height="scale"><draw:image xlink:href="Pictures/d28777daa1f6d15b82ac10f132de4bfe.png" xlink:type="simple" xlink:show="embed" xlink:actuate="onLoad"/></draw:frame>
<text:line-break/>

Lorsqu'une demande client nécessite un développement spécifique, une étude, du paramétrage, une intervention ou une production non prévue dans le contrat de maintenance souscrit entre ANALYS et LE CLIENT, le temps passé est alors comptabilisé dans le cadre d'une facturation trimestrielle.<text:line-break/><text:line-break/>
Le  <text:span text:style-name="Strong_20_Emphasis">temps estimé</text:span> pour effectuer les travaux nécessaires est indiqué au préalable par ANALYS et <text:span text:style-name="Strong_20_Emphasis">fait office de devis</text:span>. <text:line-break/>
<text:span text:style-name="Strong_20_Emphasis">LE CLIENT est alors libre d'accepter ou de refuser la proposition</text:span> en affectant le <text:a xlink:type="simple" xlink:href="#__RefHeading___statuts_15" text:style-name="Local_20_link" text:visited-style-name="Visited_20_Local_20_Link">statut</text:a> adéquat sur la tâche (“Accepté client” ou “Rejeté client”) ; <text:span text:style-name="Strong_20_Emphasis">l'acceptation valant bon pour accord</text:span> pour le démarrage des travaux à effectuer. <text:line-break/>
Le <text:span text:style-name="Strong_20_Emphasis">temps consacré</text:span> (temps réellement passé par tranche de 0,5 heure) est ensuite reporté au niveau de la tâche concernée une fois les travaux validés par les deux parties.
</text:p>
      <text:p text:style-name="Text_20_body">
Dans certains cas, il se peut que le <text:span text:style-name="Strong_20_Emphasis">temps consacré</text:span> varie sensiblement à la hausse ou à la baisse par rapport à la prévision estimative effectuée au préalable.


Le  <text:span text:style-name="Strong_20_Emphasis">temps consacré</text:span> sur la tâche est facturée sur la base suivante : <text:span text:style-name="Strong_20_Emphasis">1 heure = 100 € HT</text:span>.

<text:line-break/><text:line-break/>

Une <text:span text:style-name="Strong_20_Emphasis">facture trimestrielle</text:span> est éditée à la fin de chaque période reprenant la totalité des interventions <text:span text:style-name="Strong_20_Emphasis">terminées</text:span> et le total du montant dû. 
</text:p>
      <text:h text:style-name="Heading_20_2" text:outline-level="2"><text:bookmark-start text:name="__RefHeading___lexique_13"/><text:bookmark-start text:name="lexique"/>Lexique<text:bookmark-end text:name="__RefHeading___lexique_13"/><text:bookmark-end text:name="lexique"/></text:h>
      <text:h text:style-name="Heading_20_3" text:outline-level="3"><text:bookmark-start text:name="__RefHeading___tracker_14"/><text:bookmark-start text:name="tracker"/>Tracker<text:bookmark-end text:name="__RefHeading___tracker_14"/><text:bookmark-end text:name="tracker"/></text:h>
      <text:p text:style-name="Text_20_body">
Les trackers correspondent aux différents types de demandes.
</text:p>
      <table:table table:style-name="Table">
        <table:table-column/>
        <table:table-column/>
        <table:table-row>
          <table:table-cell office:value-type="string" table:style-name="tableheader">
            <text:p text:style-name="Table_20_Heading">Nom</text:p>
          </table:table-cell>
          <table:table-cell office:value-type="string" table:style-name="tableheader">
            <text:p text:style-name="Table_20_Heading">Description</text:p>
          </table:table-cell>
        </table:table-row>
        <table:table-row>
          <table:table-cell office:value-type="string" table:style-name="tablecell">
            <text:p text:style-name="tablealignleft"><text:span text:style-name="Strong_20_Emphasis">Nouvelle demande</text:span></text:p>
          </table:table-cell>
          <table:table-cell office:value-type="string" table:style-name="tablecell">
            <text:p text:style-name="tablealignleft">Tracker utilisé pour les tickets concernant une nouvelle fonctionnalité sur un produit, une nouvelle demande de support ou tout autre demande n'ayant pas de réponse ou de tâche existante.</text:p>
          </table:table-cell>
        </table:table-row>
        <table:table-row>
          <table:table-cell office:value-type="string" table:style-name="tablecell">
            <text:p text:style-name="tablealignleft"><text:span text:style-name="Strong_20_Emphasis">Dysfonctionnement</text:span></text:p>
          </table:table-cell>
          <table:table-cell office:value-type="string" table:style-name="tablecell">
            <text:p text:style-name="tablealignleft">Tracker utilisé pour signaler un dysfonctionnement ou un comportement anormal.</text:p>
          </table:table-cell>
        </table:table-row>
        <table:table-row>
          <table:table-cell office:value-type="string" table:style-name="tablecell">
            <text:p text:style-name="tablealignleft"><text:span text:style-name="Strong_20_Emphasis">CRM</text:span></text:p>
          </table:table-cell>
          <table:table-cell office:value-type="string" table:style-name="tablecell">
            <text:p text:style-name="tablealignleft">Tracker utilisé pour les tickets concernant la relation CLIENT - ANALYS.</text:p>
          </table:table-cell>
        </table:table-row>
        <table:table-row>
          <table:table-cell office:value-type="string" table:style-name="tablecell">
            <text:p text:style-name="tablealignleft"><text:span text:style-name="Strong_20_Emphasis">Formation</text:span></text:p>
          </table:table-cell>
          <table:table-cell office:value-type="string" table:style-name="tablecell">
            <text:p text:style-name="tablealignleft">Tracker utilisé pour les tickets concernant les formations fournies par ANALYS au CLIENT.</text:p>
          </table:table-cell>
        </table:table-row>
      </table:table>
      <text:h text:style-name="Heading_20_3" text:outline-level="3"><text:bookmark-start text:name="__RefHeading___statuts_15"/><text:bookmark-start text:name="statuts"/>Statuts<text:bookmark-end text:name="__RefHeading___statuts_15"/><text:bookmark-end text:name="statuts"/></text:h>
      <text:p text:style-name="Text_20_body">
Les <text:span text:style-name="Strong_20_Emphasis">statuts</text:span> sont des indicateurs de l'état d'avancement des tâches / tickets.</text:p>
      <table:table table:style-name="Table">
        <table:table-column/>
        <table:table-column/>
        <table:table-column/>
        <table:table-row>
          <table:table-cell office:value-type="string" table:style-name="tableheader">
            <text:p text:style-name="Table_20_Heading">Nom</text:p>
          </table:table-cell>
          <table:table-cell office:value-type="string" table:style-name="tableheader">
            <text:p text:style-name="Table_20_Heading">Description</text:p>
          </table:table-cell>
          <table:table-cell office:value-type="string" table:style-name="tableheader">
            <text:p text:style-name="Table_20_Heading">Trackers</text:p>
          </table:table-cell>
        </table:table-row>
        <table:table-row>
          <table:table-cell office:value-type="string" table:style-name="tablecell">
            <text:p text:style-name="tablealignleft"><text:span text:style-name="Strong_20_Emphasis">Nouveau</text:span></text:p>
          </table:table-cell>
          <table:table-cell office:value-type="string" table:style-name="tablecell">
            <text:p text:style-name="tablealignleft">La tâche n'a pas encore débuté</text:p>
          </table:table-cell>
          <table:table-cell office:value-type="string" table:style-name="tablecell">
            <text:p text:style-name="tablealignleft">Tous</text:p>
          </table:table-cell>
        </table:table-row>
        <table:table-row>
          <table:table-cell office:value-type="string" table:style-name="tablecell">
            <text:p text:style-name="tablealignleft"><text:span text:style-name="Strong_20_Emphasis">A l'étude</text:span></text:p>
          </table:table-cell>
          <table:table-cell office:value-type="string" table:style-name="tablecell">
            <text:p text:style-name="tablealignleft">La faisabilité de la tâche est étudiée par l'équipe du projet</text:p>
          </table:table-cell>
          <table:table-cell office:value-type="string" table:style-name="tablecell">
            <text:p text:style-name="tablealignleft">Nouvelle demande, Dysfonctionnement</text:p>
          </table:table-cell>
        </table:table-row>
        <table:table-row>
          <table:table-cell office:value-type="string" table:style-name="tablecell">
            <text:p text:style-name="tablealignleft"><text:span text:style-name="Strong_20_Emphasis">En attente client</text:span></text:p>
          </table:table-cell>
          <table:table-cell office:value-type="string" table:style-name="tablecell">
            <text:p text:style-name="tablealignleft">La tâche est en attente d'une validation par LE CLIENT</text:p>
          </table:table-cell>
          <table:table-cell office:value-type="string" table:style-name="tablecell">
            <text:p text:style-name="tablealignleft">Nouvelle demande, Dysfonctionnement</text:p>
          </table:table-cell>
        </table:table-row>
        <table:table-row>
          <table:table-cell office:value-type="string" table:style-name="tablecell">
            <text:p text:style-name="tablealignleft"><text:span text:style-name="Strong_20_Emphasis">Accepté client</text:span></text:p>
          </table:table-cell>
          <table:table-cell office:value-type="string" table:style-name="tablecell">
            <text:p text:style-name="tablealignleft">Les spécifications sont acceptées par LE CLIENT</text:p>
          </table:table-cell>
          <table:table-cell office:value-type="string" table:style-name="tablecell">
            <text:p text:style-name="tablealignleft">Nouvelle demande, Dysfonctionnement, Formation</text:p>
          </table:table-cell>
        </table:table-row>
        <table:table-row>
          <table:table-cell office:value-type="string" table:style-name="tablecell">
            <text:p text:style-name="tablealignleft"><text:span text:style-name="Strong_20_Emphasis">Rejeté client</text:span></text:p>
          </table:table-cell>
          <table:table-cell office:value-type="string" table:style-name="tablecell">
            <text:p text:style-name="tablealignleft">Les spécifications sont rejetées par LE CLIENT</text:p>
          </table:table-cell>
          <table:table-cell office:value-type="string" table:style-name="tablecell">
            <text:p text:style-name="tablealignleft">Nouvelle demande, Dysfonctionnement, Formation</text:p>
          </table:table-cell>
        </table:table-row>
        <table:table-row>
          <table:table-cell office:value-type="string" table:style-name="tablecell">
            <text:p text:style-name="tablealignleft"><text:span text:style-name="Strong_20_Emphasis">En cours</text:span></text:p>
          </table:table-cell>
          <table:table-cell office:value-type="string" table:style-name="tablecell">
            <text:p text:style-name="tablealignleft">La tâche est en cours de traitement</text:p>
          </table:table-cell>
          <table:table-cell office:value-type="string" table:style-name="tablecell">
            <text:p text:style-name="tablealignleft">Tous</text:p>
          </table:table-cell>
        </table:table-row>
        <table:table-row>
          <table:table-cell office:value-type="string" table:style-name="tablecell">
            <text:p text:style-name="tablealignleft"><text:span text:style-name="Strong_20_Emphasis">A tester client</text:span></text:p>
          </table:table-cell>
          <table:table-cell office:value-type="string" table:style-name="tablecell">
            <text:p text:style-name="tablealignleft">La production issue de la tâche est à tester chez LE CLIENT</text:p>
          </table:table-cell>
          <table:table-cell office:value-type="string" table:style-name="tablecell">
            <text:p text:style-name="tablealignleft">Nouvelle demande, Dysfonctionnement</text:p>
          </table:table-cell>
        </table:table-row>
        <table:table-row>
          <table:table-cell office:value-type="string" table:style-name="tablecell">
            <text:p text:style-name="tablealignleft"><text:span text:style-name="Strong_20_Emphasis">Validé client</text:span></text:p>
          </table:table-cell>
          <table:table-cell office:value-type="string" table:style-name="tablecell">
            <text:p text:style-name="tablealignleft">La production issue de la tâche est testée et validée par LE CLIENT</text:p>
          </table:table-cell>
          <table:table-cell office:value-type="string" table:style-name="tablecell">
            <text:p text:style-name="tablealignleft">Nouvelle demande, Dysfonctionnement</text:p>
          </table:table-cell>
        </table:table-row>
        <table:table-row>
          <table:table-cell office:value-type="string" table:style-name="tablecell">
            <text:p text:style-name="tablealignleft"><text:span text:style-name="Strong_20_Emphasis">Livré</text:span></text:p>
          </table:table-cell>
          <table:table-cell office:value-type="string" table:style-name="tablecell">
            <text:p text:style-name="tablealignleft">La production issue de la tâche est déployée (en production) chez LE CLIENT</text:p>
          </table:table-cell>
          <table:table-cell office:value-type="string" table:style-name="tablecell">
            <text:p text:style-name="tablealignleft">Nouvelle demande, Dysfonctionnement,Formation</text:p>
          </table:table-cell>
        </table:table-row>
        <table:table-row>
          <table:table-cell office:value-type="string" table:style-name="tablecell">
            <text:p text:style-name="tablealignleft"><text:span text:style-name="Strong_20_Emphasis">Fermé</text:span></text:p>
          </table:table-cell>
          <table:table-cell office:value-type="string" table:style-name="tablecell">
            <text:p text:style-name="tablealignleft">La tâche est clôturée et n'est plus modifiable</text:p>
          </table:table-cell>
          <table:table-cell office:value-type="string" table:style-name="tablecell">
            <text:p text:style-name="tablealignleft">Tous</text:p>
          </table:table-cell>
        </table:table-row>
      </table:table>
      <text:h text:style-name="Heading_20_3" text:outline-level="3"><text:bookmark-start text:name="__RefHeading___priorite_16"/><text:bookmark-start text:name="priorite"/>Priorité<text:bookmark-end text:name="__RefHeading___priorite_16"/><text:bookmark-end text:name="priorite"/></text:h>
      <text:p text:style-name="Text_20_body">
Les <text:span text:style-name="Strong_20_Emphasis">priorités</text:span> permettent de définir une notion d'importance dans la vitesse de traitement des tâches / tickets.</text:p>
      <table:table table:style-name="Table">
        <table:table-column/>
        <table:table-column/>
        <table:table-row>
          <table:table-cell office:value-type="string" table:style-name="tableheader">
            <text:p text:style-name="Table_20_Heading">Nom</text:p>
          </table:table-cell>
          <table:table-cell office:value-type="string" table:style-name="tableheader">
            <text:p text:style-name="Table_20_Heading">Description</text:p>
          </table:table-cell>
        </table:table-row>
        <table:table-row>
          <table:table-cell office:value-type="string" table:style-name="tablecell">
            <text:p text:style-name="tablealignleft"><text:span text:style-name="Strong_20_Emphasis">Bas</text:span></text:p>
          </table:table-cell>
          <table:table-cell office:value-type="string" table:style-name="tablecell">
            <text:p text:style-name="tablealignleft">Niveau de priorité de la tâche le plus faible</text:p>
          </table:table-cell>
        </table:table-row>
        <table:table-row>
          <table:table-cell office:value-type="string" table:style-name="tablecell">
            <text:p text:style-name="tablealignleft"><text:span text:style-name="Strong_20_Emphasis">Normal</text:span></text:p>
          </table:table-cell>
          <table:table-cell office:value-type="string" table:style-name="tablecell">
            <text:p text:style-name="tablealignleft">Niveau de priorité de la tâche normal</text:p>
          </table:table-cell>
        </table:table-row>
        <table:table-row>
          <table:table-cell office:value-type="string" table:style-name="tablecell">
            <text:p text:style-name="tablealignleft"><text:span text:style-name="Strong_20_Emphasis">Haut</text:span></text:p>
          </table:table-cell>
          <table:table-cell office:value-type="string" table:style-name="tablecell">
            <text:p text:style-name="tablealignleft">Niveau de priorité de la tâche Haut : sera traité dès que les tâches en cours seront terminées</text:p>
          </table:table-cell>
        </table:table-row>
        <table:table-row>
          <table:table-cell office:value-type="string" table:style-name="tablecell">
            <text:p text:style-name="tablealignleft"><text:span text:style-name="Strong_20_Emphasis">Urgent</text:span></text:p>
          </table:table-cell>
          <table:table-cell office:value-type="string" table:style-name="tablecell">
            <text:p text:style-name="tablealignleft">Niveau de priorité de la tâche Urgent : passe avant toutes les autres tâches qu'elles soient en cours ou non</text:p>
          </table:table-cell>
        </table:table-row>
        <table:table-row>
          <table:table-cell office:value-type="string" table:style-name="tablecell">
            <text:p text:style-name="tablealignleft"><text:span text:style-name="Strong_20_Emphasis">Immediat</text:span></text:p>
          </table:table-cell>
          <table:table-cell office:value-type="string" table:style-name="tablecell">
            <text:p text:style-name="tablealignleft">Niveau de priorité de la tâche Immédiat : Similaire à urgent avec une notion de gravité supplémentaire (empêche un fonctionnement normal d'un processus indispensable)</text:p>
          </table:table-cell>
        </table:table-row>
      </table:table>
      <text:h text:style-name="Heading_20_3" text:outline-level="3"><text:bookmark-start text:name="__RefHeading___categories_de_taches_17"/><text:bookmark-start text:name="categories_de_taches"/>Catégories de tâches<text:bookmark-end text:name="__RefHeading___categories_de_taches_17"/><text:bookmark-end text:name="categories_de_taches"/></text:h>
      <text:p text:style-name="Text_20_body">
Les <text:span text:style-name="Strong_20_Emphasis">catégories</text:span> permettent d'affiner la cible visée par la tâche.
</text:p>
      <table:table table:style-name="Table">
        <table:table-column/>
        <table:table-column/>
        <table:table-row>
          <table:table-cell office:value-type="string" table:style-name="tableheader">
            <text:p text:style-name="Table_20_Heading">Nom</text:p>
          </table:table-cell>
          <table:table-cell office:value-type="string" table:style-name="tableheader">
            <text:p text:style-name="Table_20_Heading">Description</text:p>
          </table:table-cell>
        </table:table-row>
        <table:table-row>
          <table:table-cell office:value-type="string" table:style-name="tablecell">
            <text:p text:style-name="tablealignleft"><text:span text:style-name="Strong_20_Emphasis">Atys</text:span></text:p>
          </table:table-cell>
          <table:table-cell office:value-type="string" table:style-name="tablecell">
            <text:p text:style-name="tablealignleft">Tâches et tickets en rapport avec le logiciel Atys</text:p>
          </table:table-cell>
        </table:table-row>
        <table:table-row>
          <table:table-cell office:value-type="string" table:style-name="tablecell">
            <text:p text:style-name="tablealignleft"><text:span text:style-name="Strong_20_Emphasis">EDI</text:span></text:p>
          </table:table-cell>
          <table:table-cell office:value-type="string" table:style-name="tablecell">
            <text:p text:style-name="tablealignleft">Tâches et tickets en rapport avec les EDI</text:p>
          </table:table-cell>
        </table:table-row>
        <table:table-row>
          <table:table-cell office:value-type="string" table:style-name="tablecell">
            <text:p text:style-name="tablealignleft"><text:span text:style-name="Strong_20_Emphasis">Web</text:span></text:p>
          </table:table-cell>
          <table:table-cell office:value-type="string" table:style-name="tablecell">
            <text:p text:style-name="tablealignleft">Tâches et tickets en rapport avec les solutions web fournies par l'entreprise</text:p>
          </table:table-cell>
        </table:table-row>
      </table:table>
      <text:h text:style-name="Heading_20_3" text:outline-level="3"><text:bookmark-start text:name="__RefHeading___activites_18"/><text:bookmark-start text:name="activites"/>Activités<text:bookmark-end text:name="__RefHeading___activites_18"/><text:bookmark-end text:name="activites"/></text:h>
      <text:p text:style-name="Text_20_body">
Les <text:span text:style-name="Strong_20_Emphasis">activités</text:span> permettent de définir un type d'intervention lors de la saisie du temps sur une tâche / un ticket.
</text:p>
      <table:table table:style-name="Table">
        <table:table-column/>
        <table:table-column/>
        <table:table-row>
          <table:table-cell office:value-type="string" table:style-name="tableheader">
            <text:p text:style-name="Table_20_Heading">Nom</text:p>
          </table:table-cell>
          <table:table-cell office:value-type="string" table:style-name="tableheader">
            <text:p text:style-name="Table_20_Heading">Description</text:p>
          </table:table-cell>
        </table:table-row>
        <table:table-row>
          <table:table-cell office:value-type="string" table:style-name="tablecell">
            <text:p text:style-name="tablealignleft"><text:span text:style-name="Strong_20_Emphasis">Design</text:span></text:p>
          </table:table-cell>
          <table:table-cell office:value-type="string" table:style-name="tablecell">
            <text:p text:style-name="tablealignleft">Intervention en relation avec l'apparence générale d'une application</text:p>
          </table:table-cell>
        </table:table-row>
        <table:table-row>
          <table:table-cell office:value-type="string" table:style-name="tablecell">
            <text:p text:style-name="tablealignleft"><text:span text:style-name="Strong_20_Emphasis">Développement</text:span></text:p>
          </table:table-cell>
          <table:table-cell office:value-type="string" table:style-name="tablecell">
            <text:p text:style-name="tablealignleft">Intervention en relation avec le comportement d'une application</text:p>
          </table:table-cell>
        </table:table-row>
        <table:table-row>
          <table:table-cell office:value-type="string" table:style-name="tablecell">
            <text:p text:style-name="tablealignleft"><text:span text:style-name="Strong_20_Emphasis">Support téléphonique</text:span></text:p>
          </table:table-cell>
          <table:table-cell office:value-type="string" table:style-name="tablecell">
            <text:p text:style-name="tablealignleft">Intervention dont le déroulement s'est effectué par téléphone</text:p>
          </table:table-cell>
        </table:table-row>
        <table:table-row>
          <table:table-cell office:value-type="string" table:style-name="tablecell">
            <text:p text:style-name="tablealignleft"><text:span text:style-name="Strong_20_Emphasis">Tests</text:span></text:p>
          </table:table-cell>
          <table:table-cell office:value-type="string" table:style-name="tablecell">
            <text:p text:style-name="tablealignleft">Intervention dont le but est de tester un fonctionnement</text:p>
          </table:table-cell>
        </table:table-row>
        <table:table-row>
          <table:table-cell office:value-type="string" table:style-name="tablecell">
            <text:p text:style-name="tablealignleft"><text:span text:style-name="Strong_20_Emphasis">Intervention client</text:span></text:p>
          </table:table-cell>
          <table:table-cell office:value-type="string" table:style-name="tablecell">
            <text:p text:style-name="tablealignleft">Toute intervention nécessitant la prise en main à distance ou sur site</text:p>
          </table:table-cell>
        </table:table-row>
        <table:table-row>
          <table:table-cell office:value-type="string" table:style-name="tablecell">
            <text:p text:style-name="tablealignleft"><text:span text:style-name="Strong_20_Emphasis">Conception</text:span></text:p>
          </table:table-cell>
          <table:table-cell office:value-type="string" table:style-name="tablecell">
            <text:p text:style-name="tablealignleft">Intervention en vue de préparer un développement ou un déploiement</text:p>
          </table:table-cell>
        </table:table-row>
      </table:table>
      <text:h text:style-name="Heading_20_3" text:outline-level="3"><text:bookmark-start text:name="__RefHeading___jalons_19"/><text:bookmark-start text:name="jalons"/>Jalons<text:bookmark-end text:name="__RefHeading___jalons_19"/><text:bookmark-end text:name="jalons"/></text:h>
      <text:p text:style-name="Text_20_body">
Un <text:span text:style-name="Strong_20_Emphasis">jalon</text:span> (ou, en anglais milestone), dans le cadre de la <text:span text:style-name="Strong_20_Emphasis">gestion de projet</text:span>, est la fin d'une étape, la fin d'un travail. La plupart du temps, le jalon est aussi un événement important, comme la signature d'un contrat, le lancement d'un produit…
</text:p>
      <text:p text:style-name="Text_20_body"><text:line-break/>Tracedump: </text:p>
      <text:p text:style-name="Preformatted_20_Text">newBaseSize: 16pt<text:line-break/>newBaseSizeInPt: 16</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6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8.67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32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24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8.67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6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3.33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6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8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6pt" style:font-size-asian="12pt" style:font-size-complex="12pt"/>
    </style:style>
    <style:style style:name="Numbering_20_Symbols" style:display-name="Numbering Symbols" style:family="text">
</style:style>
    <style:style style:name="Bullet_20_Symbols" style:display-name="Bullet Symbols" style:family="text">
      <style:text-properties fo:font-size="12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21.33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21::46:53</meta:creation-date>
    <dc:creator>Generated</dc:creator>
    <dc:date>2026-08-13T21::46:53</dc:date>
    <dc:language>en-US</dc:language>
    <meta:editing-cycles>1</meta:editing-cycles>
    <meta:editing-duration>PT0S</meta:editing-duration>
    <dc:title>wiki:suivi_projet:projet_client</dc:title>
  </office:meta>
</office:document-meta>
</file>